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1a56191d42cc2237c491a03b14e55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pirateradio"/><text:bookmark-start text:name="__RefHeading___pirate_radio_1"/><text:bookmark-start text:name="pirate_radio"/>Pirate Radio<text:bookmark-end text:name="__RefHeading___pirate_radio_1"/><text:bookmark-end text:name="pirate_radio"/></text:h>
      <text:p text:style-name="Text_20_body">Yeah you are not trippin'. You can easily make a FM Transmitter out of your Raspberry Pi!
You don't even need hardware hacking skills. It's an out-of-the-box feature.</text:p>
      <text:p text:style-name="Text_20_body">First you need to download this binary which does all the magic for you:
<text:a xlink:type="simple" xlink:href="http://download.c3l.lu/dlbase/scripts/Pifm.tar.gz" text:style-name="Internet_20_link" text:visited-style-name="Visited_20_Internet_20_Link">PiFM.tar.gz</text:a> <text:line-break/><text:line-break/>
Run it with <text:span text:style-name="Source_20_Text">sudo ./pifm sound.wav 100.23</text:span> <text:line-break/>
The last bit of the command is the frequenzy you want to use. You can also jam nearby radios as your signal will be a lot stronger than the "normal" radio signals on this very frequency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ound.wav must be a 16 bit mono wav</text:p>
          </table:table-cell>
        </table:table-row>
      </table:table>
      <text:p text:style-name="Text_20_body">Now you want to reach a bigger area. You can achieve this by simply attaching a plain wire (+- 20cm) to the <text:span text:style-name="Strong_20_Emphasis">GPIO4</text:span> (CPCLK0) which will act as an antenna. Use a paperclip to held the wire against the pin. For a final solution you can weld it all together.
<draw:frame draw:style-name="mediacenter" draw:name="0" text:anchor-type="paragraph" draw:z-index="0" svg:width="14.022916666667cm" svg:height="15.689791666667cm"><draw:image xlink:href="Pictures/8b1a56191d42cc2237c491a03b14e55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5::45:06</meta:creation-date>
    <dc:creator>Generated</dc:creator>
    <dc:date>2026-08-14T15::45:06</dc:date>
    <dc:language>en-US</dc:language>
    <meta:editing-cycles>1</meta:editing-cycles>
    <meta:editing-duration>PT0S</meta:editing-duration>
    <dc:title>projects:hardware:pirateradio</dc:title>
  </office:meta>
</office:document-meta>
</file>