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spaceapibutton"/><text:bookmark-start text:name="__RefHeading___spaceapibutton_1"/><text:bookmark-start text:name="spaceapibutton"/>SpaceApiButton<text:bookmark-end text:name="__RefHeading___spaceapibutton_1"/><text:bookmark-end text:name="spaceapibutton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spaceapibutton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SpaceApiButton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</table:table>
      <text:p text:style-name="Text_20_body">Push the Red Button to change the SpaceApi State of our Hackerspace.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pository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4::55:36</meta:creation-date>
    <dc:creator>Generated</dc:creator>
    <dc:date>2026-08-14T04::55:36</dc:date>
    <dc:language>en-US</dc:language>
    <meta:editing-cycles>1</meta:editing-cycles>
    <meta:editing-duration>PT0S</meta:editing-duration>
    <dc:title>projects:hardware:spaceapibutton</dc:title>
  </office:meta>
</office:document-meta>
</file>