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16d1b247d6e343672493514dcc86a7f.jpg"/>
  <manifest:file-entry manifest:media-type="image/jpeg" manifest:full-path="Pictures/8ab29f16dd84c2ca4904526a02bb03e6.jpg"/>
  <manifest:file-entry manifest:media-type="image/jpeg" manifest:full-path="Pictures/7f940678d0d1c638c78eb987a3edcf1d.jpg"/>
  <manifest:file-entry manifest:media-type="image/jpeg" manifest:full-path="Pictures/0009decef35a84987918fc8486912c97.jpg"/>
  <manifest:file-entry manifest:media-type="image/jpeg" manifest:full-path="Pictures/5a00b06831ba468a51b57d042df30c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traffic-light:progress:2017:1211_eischt_schrett"/><text:bookmark-start text:name="__RefHeading___eischt_schrett_1"/><text:bookmark-start text:name="eischt_schrett"/>Éischt Schrëtt<text:bookmark-end text:name="__RefHeading___eischt_schrett_1"/><text:bookmark-end text:name="eischt_schrett"/></text:h>
      <text:p text:style-name="Text_20_body">Haut goufen déi éischt Schrëtt ënnerholl fir mam Projet unzefänken.
Luucht gouf auserneegeholl, gebotzt an et gouf nei verdrot.
Peripherie gouf och well a Stellung bruecht an gëtt deemnächst agebaut.</text:p>
      <text:p text:style-name="Text_20_body"><draw:frame draw:style-name="media" draw:name="0" text:anchor-type="as-char" draw:z-index="0" svg:width="5.2916666666667cm" style:rel-width="100%" svg:height="7.0555555555556cm" style:rel-height="scale"><draw:image xlink:href="Pictures/016d1b247d6e343672493514dcc86a7f.jpg" xlink:type="simple" xlink:show="embed" xlink:actuate="onLoad"/></draw:frame>
<draw:frame draw:style-name="media" draw:name="1" text:anchor-type="as-char" draw:z-index="1" svg:width="5.2916666666667cm" style:rel-width="100%" svg:height="7.0555555555556cm" style:rel-height="scale"><draw:image xlink:href="Pictures/8ab29f16dd84c2ca4904526a02bb03e6.jpg" xlink:type="simple" xlink:show="embed" xlink:actuate="onLoad"/></draw:frame>
<draw:frame draw:style-name="media" draw:name="2" text:anchor-type="as-char" draw:z-index="2" svg:width="5.2916666666667cm" style:rel-width="100%" svg:height="7.0555555555556cm" style:rel-height="scale"><draw:image xlink:href="Pictures/7f940678d0d1c638c78eb987a3edcf1d.jpg" xlink:type="simple" xlink:show="embed" xlink:actuate="onLoad"/></draw:frame>
<draw:frame draw:style-name="media" draw:name="3" text:anchor-type="as-char" draw:z-index="3" svg:width="5.2916666666667cm" style:rel-width="100%" svg:height="7.0555555555556cm" style:rel-height="scale"><draw:image xlink:href="Pictures/0009decef35a84987918fc8486912c97.jpg" xlink:type="simple" xlink:show="embed" xlink:actuate="onLoad"/></draw:frame>
<draw:frame draw:style-name="media" draw:name="4" text:anchor-type="as-char" draw:z-index="4" svg:width="5.2916666666667cm" style:rel-width="100%" svg:height="7.0555555555556cm" style:rel-height="scale"><draw:image xlink:href="Pictures/5a00b06831ba468a51b57d042df30c9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3::18:28</meta:creation-date>
    <dc:creator>Generated</dc:creator>
    <dc:date>2026-09-15T13::18:28</dc:date>
    <dc:language>en-US</dc:language>
    <meta:editing-cycles>1</meta:editing-cycles>
    <meta:editing-duration>PT0S</meta:editing-duration>
    <dc:title>projects:hardware:traffic-light:progress:2017:1211_eischt_schrett</dc:title>
  </office:meta>
</office:document-meta>
</file>