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34ec8ee236373596baa650e26d439f8.jpg"/>
  <manifest:file-entry manifest:media-type="image/jpeg" manifest:full-path="Pictures/2baffaeecbfca2ccf4c4bcc6e9163765.jpg"/>
  <manifest:file-entry manifest:media-type="image/jpeg" manifest:full-path="Pictures/3e13c5eb763e7bc9cae64a9051412ffe.jpg"/>
  <manifest:file-entry manifest:media-type="image/jpeg" manifest:full-path="Pictures/c34c320bd73f67c3fa33ceb8dfaa4e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traffic-light:progress:2018:0206_den_hardware_deel_ass_faeerdeg"/><text:bookmark-start text:name="__RefHeading___den_hardware_deel_ass_faeerdeg_1"/><text:bookmark-start text:name="den_hardware_deel_ass_faeerdeg"/>Den Hardware Deel ass fäerdeg<text:bookmark-end text:name="__RefHeading___den_hardware_deel_ass_faeerdeg_1"/><text:bookmark-end text:name="den_hardware_deel_ass_faeerdeg"/></text:h>
      <text:p text:style-name="Text_20_body">Gëschter gouf d'Verkéiersluucht fäerdeg zesummegebaut. Stroumversuergung klappt elo och esou wéi se soll.
Da komme mer elo deemnächst zum Software Deel :)</text:p>
      <text:p text:style-name="Text_20_body"><draw:frame draw:style-name="media" draw:name="0" text:anchor-type="as-char" draw:z-index="0" svg:width="5.2916666666667cm" style:rel-width="100%" svg:height="7.0555555555556cm" style:rel-height="scale"><draw:image xlink:href="Pictures/134ec8ee236373596baa650e26d439f8.jpg" xlink:type="simple" xlink:show="embed" xlink:actuate="onLoad"/></draw:frame>
<draw:frame draw:style-name="media" draw:name="1" text:anchor-type="as-char" draw:z-index="1" svg:width="5.2916666666667cm" style:rel-width="100%" svg:height="7.0555555555556cm" style:rel-height="scale"><draw:image xlink:href="Pictures/2baffaeecbfca2ccf4c4bcc6e9163765.jpg" xlink:type="simple" xlink:show="embed" xlink:actuate="onLoad"/></draw:frame>
<draw:frame draw:style-name="media" draw:name="2" text:anchor-type="as-char" draw:z-index="2" svg:width="5.2916666666667cm" style:rel-width="100%" svg:height="7.0555555555556cm" style:rel-height="scale"><draw:image xlink:href="Pictures/3e13c5eb763e7bc9cae64a9051412ffe.jpg" xlink:type="simple" xlink:show="embed" xlink:actuate="onLoad"/></draw:frame>
<text:line-break/>
<draw:frame draw:style-name="media" draw:name="3" text:anchor-type="as-char" draw:z-index="3" svg:width="10.715625cm" svg:height="8.03671875cm"><draw:image xlink:href="Pictures/c34c320bd73f67c3fa33ceb8dfaa4ef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3:36</meta:creation-date>
    <dc:creator>Generated</dc:creator>
    <dc:date>2026-08-11T11::13:36</dc:date>
    <dc:language>en-US</dc:language>
    <meta:editing-cycles>1</meta:editing-cycles>
    <meta:editing-duration>PT0S</meta:editing-duration>
    <dc:title>projects:hardware:traffic-light:progress:2018:0206_den_hardware_deel_ass_faeerdeg</dc:title>
  </office:meta>
</office:document-meta>
</file>