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8447c5ac3fe31eb32b7eec081b00642.jpg"/>
  <manifest:file-entry manifest:media-type="image/jpeg" manifest:full-path="Pictures/6ba83b21814b99de74689ff01fe6b35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hardware:traffic-light:progress:2019:0519_eischten_aktiven_asaz"/><text:bookmark-start text:name="__RefHeading___eischten_aktiven_asaz_1"/><text:bookmark-start text:name="eischten_aktiven_asaz"/>Éischten aktiven Asaz<text:bookmark-end text:name="__RefHeading___eischten_aktiven_asaz_1"/><text:bookmark-end text:name="eischten_aktiven_asaz"/></text:h>
      <text:p text:style-name="Text_20_body">Haut op der <text:a xlink:type="simple" xlink:href="https://luxembourg.makerfaire.com/de/769-2/" text:style-name="Internet_20_link" text:visited-style-name="Visited_20_Internet_20_Link">Mini Maker Fair</text:a> war den éischten Asaz. Mir hunn eisen <text:a xlink:type="simple" xlink:href="https://raspberryshake.org" text:style-name="Internet_20_link" text:visited-style-name="Visited_20_Internet_20_Link">Seismograph</text:a> mat eiser Luucht verbonn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Vibratioun  </text:p>
          </table:table-cell>
          <table:table-cell office:value-type="string" table:style-name="tableheader">
            <text:p text:style-name="Table_20_Heading"> Faarf  </text:p>
          </table:table-cell>
        </table:table-row>
        <table:table-row>
          <table:table-cell office:value-type="string" table:style-name="tablecell">
            <text:p text:style-name="tablealignleft"> Liicht      </text:p>
          </table:table-cell>
          <table:table-cell office:value-type="string" table:style-name="tablecell">
            <text:p text:style-name="tablealignleft"> Gréng  </text:p>
          </table:table-cell>
        </table:table-row>
        <table:table-row>
          <table:table-cell office:value-type="string" table:style-name="tablecell">
            <text:p text:style-name="tablealignleft"> Mëttel      </text:p>
          </table:table-cell>
          <table:table-cell office:value-type="string" table:style-name="tablecell">
            <text:p text:style-name="tablealignleft"> Orange </text:p>
          </table:table-cell>
        </table:table-row>
        <table:table-row>
          <table:table-cell office:value-type="string" table:style-name="tablecell">
            <text:p text:style-name="tablealignleft"> Staark      </text:p>
          </table:table-cell>
          <table:table-cell office:value-type="string" table:style-name="tablecell">
            <text:p text:style-name="tablealignleft"> Rout   </text:p>
          </table:table-cell>
        </table:table-row>
      </table:table>
      <text:p text:style-name="Text_20_body"><draw:frame draw:style-name="media" draw:name="0" text:anchor-type="as-char" draw:z-index="0" svg:width="5.2916666666667cm" style:rel-width="100%" svg:height="7.0555555555556cm" style:rel-height="scale"><draw:image xlink:href="Pictures/48447c5ac3fe31eb32b7eec081b00642.jpg" xlink:type="simple" xlink:show="embed" xlink:actuate="onLoad"/></draw:frame>
<draw:frame draw:style-name="media" draw:name="1" text:anchor-type="as-char" draw:z-index="1" svg:width="5.2916666666667cm" style:rel-width="100%" svg:height="7.0555555555556cm" style:rel-height="scale"><draw:image xlink:href="Pictures/6ba83b21814b99de74689ff01fe6b351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3::54:44</meta:creation-date>
    <dc:creator>Generated</dc:creator>
    <dc:date>2026-08-11T13::54:44</dc:date>
    <dc:language>en-US</dc:language>
    <meta:editing-cycles>1</meta:editing-cycles>
    <meta:editing-duration>PT0S</meta:editing-duration>
    <dc:title>projects:hardware:traffic-light:progress:2019:0519_eischten_aktiven_asaz</dc:title>
  </office:meta>
</office:document-meta>
</file>