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4c68a6178ef76216f32e4e22634852.png"/>
  <manifest:file-entry manifest:media-type="image/jpeg" manifest:full-path="Pictures/7ea8891503774f50a41b37faf1af52d2.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5.2916666666667cm" style:rel-width="100%" svg:height="4.6674735915493cm" style:rel-height="scale"><draw:image xlink:href="Pictures/514c68a6178ef76216f32e4e22634852.png" xlink:type="simple" xlink:show="embed" xlink:actuate="onLoad"/></draw:frame></text:p>
      <table:table table:style-name="Table_Quotation1">
        <table:table-column/>
        <table:table-row>
          <table:table-cell office:value-type="string" table:style-name="Cell_Quotation1">
            <text:p text:style-name="tablealignleft"><text:bookmark text:name="projects:howtos:piratebox"/>PirateBox is a self-contained mobile communication and file sharing device. Simply turn it on to transform any space into a free and open communications and file sharing network.<text:line-break/>Share (and chat!) Freely! Inspired by pirate radio and the free culture movements, PirateBox utilizes Free, Libre and Open Source software (FLOSS) to create mobile wireless communications and file sharing networks where users can anonymously chat and share images, video, audio, documents, and other digital content.<text:line-break/>Private and Secure! PirateBox is designed to be private and secure. No logins are required and no user data is logged. Users remain completely anonymous - the system is purposely not connected to the Internet in order to subvert tracking and preserve user privacy.<text:line-break/>Easy to Use! Using the PirateBox is easy. Simply turn it on and transform any space into a free communication and file sharing network. Users within range of the device can join the PirateBox open wireless network from any wifi-enabled device and begin chatting and sharing files immediately. See the short video demonstration below for more details.</text:p>
          </table:table-cell>
        </table:table-row>
      </table:table>
      <text:h text:style-name="Heading_20_1" text:outline-level="1"><text:bookmark-start text:name="__RefHeading___you_need_1"/><text:bookmark-start text:name="you_need"/>You need<text:bookmark-end text:name="__RefHeading___you_need_1"/><text:bookmark-end text:name="you_need"/></text:h>
      <text:list text:style-name="List_20_1" text:continue-numbering="false">
        <text:list-item>
          <text:p text:style-name="List_20_1_Content_First"> TP-Link <text:a xlink:type="simple" xlink:href="http://www.amazon.de/TP-Link-TL-MR3020-Portable-Wireless-LAN-Router/dp/B00634PLTW/ref=sr_1_1?ie=UTF8&amp;qid=1352647391&amp;sr=8-1" text:style-name="Internet_20_link" text:visited-style-name="Visited_20_Internet_20_Link">MR3020</text:a> +- 30€</text:p>
        </text:list-item>
        <text:list-item>
          <text:p text:style-name="List_20_1_Content"> USB Stick <text:a xlink:type="simple" xlink:href="http://www.amazon.de/gp/product/B004CQ5GM0/ref=sr_1_3?ie=UTF8&amp;qid=1352647515&amp;sr=8-3" text:style-name="Internet_20_link" text:visited-style-name="Visited_20_Internet_20_Link">64GB</text:a> (Can be less, but hell, you need some storage!) +- 60€</text:p>
        </text:list-item>
        <text:list-item>
          <text:p text:style-name="List_20_1_Content"> PirateBox <text:a xlink:type="simple" xlink:href="http://www.zazzle.de/piratebox_aufkleber-217661982550050811" text:style-name="Internet_20_link" text:visited-style-name="Visited_20_Internet_20_Link">sticker</text:a> +- 5€</text:p>
        </text:list-item>
        <text:list-item>
          <text:p text:style-name="List_20_1_Content_Last"> Everything else is a bonus.</text:p>
        </text:list-item>
      </text:list>
      <text:h text:style-name="Heading_20_1" text:outline-level="1"><text:bookmark-start text:name="__RefHeading___installation_on_a_mr3020_2"/><text:bookmark-start text:name="installation_on_a_mr3020"/>Installation on a MR3020<text:bookmark-end text:name="__RefHeading___installation_on_a_mr3020_2"/><text:bookmark-end text:name="installation_on_a_mr3020"/></text:h>
      <text:p text:style-name="Text_20_body">Download <text:a xlink:type="simple" xlink:href="http://stable.openwrt.piratebox.de/auto/openwrt-ar71xx-generic-tl-mr3020-v1-squashfs-factory.bin" text:style-name="Internet_20_link" text:visited-style-name="Visited_20_Internet_20_Link">firmware Image</text:a>. <text:line-break/>
Download <text:a xlink:type="simple" xlink:href="http://stable.openwrt.piratebox.de/auto/install_piratebox.zip" text:style-name="Internet_20_link" text:visited-style-name="Visited_20_Internet_20_Link">PirateBox</text:a> <text:line-break/>
Follow the instructions from <text:a xlink:type="simple" xlink:href="http://piratebox.cc/openwrt:diy" text:style-name="Internet_20_link" text:visited-style-name="Visited_20_Internet_20_Link">PirateBox 1.0 OpenWrt DIY</text:a></text:p>
      <text:h text:style-name="Heading_20_2" text:outline-level="2"><text:bookmark-start text:name="__RefHeading___further_software_3"/><text:bookmark-start text:name="further_software"/>Further Software<text:bookmark-end text:name="__RefHeading___further_software_3"/><text:bookmark-end text:name="further_software"/></text:h>
      <text:h text:style-name="Heading_20_3" text:outline-level="3"><text:bookmark-start text:name="__RefHeading___datenhangar_4"/><text:bookmark-start text:name="datenhangar"/>Datenhangar<text:bookmark-end text:name="__RefHeading___datenhangar_4"/><text:bookmark-end text:name="datenhangar"/></text:h>
      <text:p text:style-name="Text_20_body"><draw:frame draw:style-name="media" draw:name="1" text:anchor-type="as-char" draw:z-index="1" svg:width="5.2916666666667cm" style:rel-width="100%" svg:height="4.7388059701493cm" style:rel-height="scale"><draw:image xlink:href="Pictures/7ea8891503774f50a41b37faf1af52d2.jpeg" xlink:type="simple" xlink:show="embed" xlink:actuate="onLoad"/></draw:frame></text:p>
      <text:p text:style-name="Text_20_body">A good file directory listing script is <text:a xlink:type="simple" xlink:href="https://bitbucket.org/virii/datenhangar" text:style-name="Internet_20_link" text:visited-style-name="Visited_20_Internet_20_Link">Datenhangar</text:a>. That's a Perl cgi script which allows you to even set passwords on directorys. It runs without a problem on a piratebox.</text:p>
      <text:h text:style-name="Heading_20_3" text:outline-level="3"><text:bookmark-start text:name="__RefHeading___vsftpd_5"/><text:bookmark-start text:name="vsftpd"/>vsftpd<text:bookmark-end text:name="__RefHeading___vsftpd_5"/><text:bookmark-end text:name="vsftpd"/></text:h>
      <text:p text:style-name="Text_20_body">Piratebox has no FTP access by default. To change this, you can install vsftpd. Why vsftpd? Because it's probably the most secure and fastest FTP server for UNIX-like systems.</text:p>
      <text:p text:style-name="Text_20_body">Here's my config for the PirateBox:
&lt;sxh bash;&gt;
background=YES
listen=YES</text:p>
      <text:p text:style-name="Text_20_body">anonymous_enable=YES
anon_root=/home/ftp/
anon_upload_enable=YES
anon_mkdir_write_enable=YES</text:p>
      <text:p text:style-name="Text_20_body">local_enable=YES
write_enable=YES
local_umask=022
check_shell=NO
chroot_local_user=YES
allow_writeable_chroot=YES</text:p>
      <text:p text:style-name="Text_20_body">dirmessage_enable=YES
ftpd_banner=PirateBox - Share Freely</text:p>
      <text:p text:style-name="Text_20_body">session_support=NO
&lt;/sxh&g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As you see, you need to bind /home/ftp with the path to your mounted USB stick</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6::51:35</meta:creation-date>
    <dc:creator>Generated</dc:creator>
    <dc:date>2026-08-11T06::51:35</dc:date>
    <dc:language>en-US</dc:language>
    <meta:editing-cycles>1</meta:editing-cycles>
    <meta:editing-duration>PT0S</meta:editing-duration>
    <dc:title>projects:howtos:piratebox</dc:title>
  </office:meta>
</office:document-meta>
</file>