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5ff93748b7717ef95a0e8eafa12513.jpg"/>
  <manifest:file-entry manifest:media-type="image/jpeg" manifest:full-path="Pictures/edb46edd4086f9094bd5ae9064a6623c.jpg"/>
  <manifest:file-entry manifest:media-type="image/jpeg" manifest:full-path="Pictures/c4ec319593482b58f8f0d05bce5408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owtos:soldering"/><text:bookmark-start text:name="__RefHeading___soldering_workshop_1"/><text:bookmark-start text:name="soldering_workshop"/>Soldering workshop<text:bookmark-end text:name="__RefHeading___soldering_workshop_1"/><text:bookmark-end text:name="soldering_workshop"/></text:h>
      <text:p text:style-name="Text_20_body">The ChaosStuff offers soldering kits, so everyone can evolve his soldering skills.
If you need tools, here is the <text:a xlink:type="simple" xlink:href="https://wiki.c3l.lu/doku.php?id=chaosstuff:lendable" text:style-name="Internet_20_link" text:visited-style-name="Visited_20_Internet_20_Link">Lendable stuff</text:a> .</text:p>
      <text:h text:style-name="Heading_20_3" text:outline-level="3"><text:bookmark-start text:name="__RefHeading___fosdem_arduino_kit_2"/><text:bookmark-start text:name="fosdem_arduino_kit"/>FOSDEM Arduino Kit<text:bookmark-end text:name="__RefHeading___fosdem_arduino_kit_2"/><text:bookmark-end text:name="fosdem_arduino_kit"/></text:h>
      <text:p text:style-name="Text_20_body"><text:line-break/>
<draw:frame draw:style-name="medialeft" draw:name="0" text:anchor-type="paragraph" draw:z-index="0" svg:width="5.2916666666667cm" style:rel-width="100%" svg:height="3.2239969135802cm" style:rel-height="scale"><draw:image xlink:href="Pictures/3d5ff93748b7717ef95a0e8eafa12513.jpg" xlink:type="simple" xlink:show="embed" xlink:actuate="onLoad"/></draw:frame></text:p>
      <text:p text:style-name="Text_20_body">A little Arduino Kit, a tiny but tricky experience. <text:line-break/>
The board comes in the form of a DIY kit - if you like soldering this is the FOSDEM-85 package suitable for you! FOSDEM-85 is a very tiny - Arduino-inspired board. It is built around the well-known Little wire design and uses micronucleus bootloader. The same design is also used for the Digispark and Adafruit’s Trinket. The microcontroller comes preprogrammed with "micronucleus tiny85" that is suitable for use with the Digispark's Arduino distribution.<text:line-break/></text:p>
      <text:list text:style-name="List_20_1" text:continue-numbering="false">
        <text:list-item>
          <text:p text:style-name="List_20_1_Content_First"> Assembly time: 30min <text:line-break/></text:p>
        </text:list-item>
        <text:list-item>
          <text:p text:style-name="List_20_1_Content_Last"> cost: 10€</text:p>
        </text:list-item>
      </text:list>
      <text:p text:style-name="Text_20_body"><text:line-break/>
<text:line-break/>
<draw:frame draw:style-name="medialeft" draw:name="1" text:anchor-type="paragraph" draw:z-index="1" svg:width="2.6458333333333cm" style:rel-width="100%" svg:height="4.0280815201303cm" style:rel-height="scale"><draw:image xlink:href="Pictures/edb46edd4086f9094bd5ae9064a6623c.jpg" xlink:type="simple" xlink:show="embed" xlink:actuate="onLoad"/></draw:frame>
<text:line-break/></text:p>
      <text:p text:style-name="Text_20_body"><text:line-break/>
<text:line-break/>
<text:line-break/></text:p>
      <text:p text:style-name="Text_20_body"><text:line-break/>
<text:line-break/></text:p>
      <text:h text:style-name="Heading_20_3" text:outline-level="3"><text:bookmark-start text:name="__RefHeading___simon_kit_3"/><text:bookmark-start text:name="simon_kit"/>SIMON Kit<text:bookmark-end text:name="__RefHeading___simon_kit_3"/><text:bookmark-end text:name="simon_kit"/></text:h>
      <text:p text:style-name="Text_20_body"><text:line-break/>
<draw:frame draw:style-name="medialeft" draw:name="2" text:anchor-type="paragraph" draw:z-index="2" svg:width="5.2916666666667cm" style:rel-width="100%" svg:height="3.6257716049383cm" style:rel-height="scale"><draw:image xlink:href="Pictures/c4ec319593482b58f8f0d05bce540830.jpg" xlink:type="simple" xlink:show="embed" xlink:actuate="onLoad"/></draw:frame>
The board is an implementaion of the popular simon game which tests and trains your short-term memory. There are four LEDs and four buttons. The LEDs blink in random pattern which you should repeat with the buttons. Each successful guess increments the amount of blinks. It is built around the well-known Little wire design. The same design is also used for the Digispark and Adafruit’s Trinket. The microcontroller comes preprogrammed with "micronucleus tiny85" that is suitable for use with the Digispark's Arduino distribution. <text:line-break/>
<text:line-break/></text:p>
      <text:list text:style-name="List_20_1" text:continue-numbering="false">
        <text:list-item>
          <text:p text:style-name="List_20_1_Content_First"> Assembly time: 30min <text:line-break/></text:p>
        </text:list-item>
        <text:list-item>
          <text:p text:style-name="List_20_1_Content_Last"> cost: 10€</text:p>
        </text:list-item>
      </text:list>
      <text:p text:style-name="Horizontal_20_Line"/>
      <text:h text:style-name="Heading_20_3" text:outline-level="3"><text:bookmark-start text:name="__RefHeading___links_4"/><text:bookmark-start text:name="links"/>Links<text:bookmark-end text:name="__RefHeading___links_4"/><text:bookmark-end text:name="links"/></text:h>
      <text:p text:style-name="Text_20_body">[1] <text:a xlink:type="simple" xlink:href="http://mail.olimex.com/Products/Duino/AVR/FOSDEM-85/" text:style-name="Internet_20_link" text:visited-style-name="Visited_20_Internet_20_Link">FOSDEM Arduino</text:a> <text:line-break/>
[2] <text:a xlink:type="simple" xlink:href="http://mail.olimex.com/Products/Duino/AVR/SIMON-85/open-source-hardware" text:style-name="Internet_20_link" text:visited-style-name="Visited_20_Internet_20_Link">Simon K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0::09:25</meta:creation-date>
    <dc:creator>Generated</dc:creator>
    <dc:date>2026-08-12T20::09:25</dc:date>
    <dc:language>en-US</dc:language>
    <meta:editing-cycles>1</meta:editing-cycles>
    <meta:editing-duration>PT0S</meta:editing-duration>
    <dc:title>projects:howtos:soldering</dc:title>
  </office:meta>
</office:document-meta>
</file>