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c0096e2396077dc01ef1603f8caaa1.png"/>
  <manifest:file-entry manifest:media-type="image/jpeg" manifest:full-path="Pictures/f1d5a86e15fbed3d4ff59e819330bb6d.jpg"/>
  <manifest:file-entry manifest:media-type="image/jpeg" manifest:full-path="Pictures/3255d31400f423eca825d8cf6bff7d4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projects:howtos:tor-hotspot"/> Name </text:p>
          </table:table-cell>
          <table:table-cell office:value-type="string" table:style-name="tablecell">
            <text:p text:style-name="tablealignleft"> Tor Hotspot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Build a WiFi AP which tunnels TCP connections through Tor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Concluded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</table:table-row>
      </table:table>
      <text:p text:style-name="Text_20_body">Want a Tor Router out of a raspberry pi?! Well here we go! <text:line-break/>
<draw:frame draw:style-name="mediaright" draw:name="0" text:anchor-type="paragraph" draw:z-index="0" svg:width="7.9375cm" style:rel-width="100%" svg:height="4.365625cm" style:rel-height="scale"><draw:image xlink:href="Pictures/3ec0096e2396077dc01ef1603f8caaa1.png" xlink:type="simple" xlink:show="embed" xlink:actuate="onLoad"/></draw:frame></text:p>
      <text:h text:style-name="Heading_20_1" text:outline-level="1"><text:bookmark-start text:name="__RefHeading___hardware_1"/><text:bookmark-start text:name="hardware"/>Hardware<text:bookmark-end text:name="__RefHeading___hardware_1"/><text:bookmark-end text:name="hardware"/></text:h>
      <text:p text:style-name="Text_20_body">We need the following:</text:p>
      <text:list text:style-name="List_20_1" text:continue-numbering="false">
        <text:list-item>
          <text:p text:style-name="List_20_1_Content_First"> Raspberry Pi (Modell B, REV1 or REV2) ~40€</text:p>
        </text:list-item>
        <text:list-item>
          <text:p text:style-name="List_20_1_Content"> A case for our Pi ~10€</text:p>
        </text:list-item>
        <text:list-item>
          <text:p text:style-name="List_20_1_Content"> Transcend Extreme-Speed SDHC 16GB SDCARD ~12€</text:p>
        </text:list-item>
        <text:list-item>
          <text:p text:style-name="List_20_1_Content"> Micro-USB 5V 1500mA Power Supply ~4€</text:p>
        </text:list-item>
        <text:list-item>
          <text:p text:style-name="List_20_1_Content"> LAN Cable ~1€</text:p>
        </text:list-item>
        <text:list-item>
          <text:p text:style-name="List_20_1_Content"> TP-Link TL-WN722N Wireless adapter ~12€</text:p>
        </text:list-item>
        <text:list-item>
          <text:p text:style-name="List_20_1_Content_Last"> D-Link DUB-H4 USB HUB ~18€</text:p>
        </text:list-item>
      </text:list>
      <text:p text:style-name="Text_20_body">Makes a total of ~97€ for a ready-to-go Tor Hotspot. (amazon prices!)</text:p>
      <text:h text:style-name="Heading_20_1" text:outline-level="1"><text:bookmark-start text:name="__RefHeading___setup_2"/><text:bookmark-start text:name="setup"/>Setup<text:bookmark-end text:name="__RefHeading___setup_2"/><text:bookmark-end text:name="setup"/></text:h>
      <text:p text:style-name="Text_20_body">Prepare the SDCard with the latest version of Raspbian.</text:p>
      <text:p text:style-name="Text_20_body">''wget -O /tmp/raspbian.img <text:a xlink:type="simple" xlink:href="http://downloads.raspberrypi.org/raspbian_latest" text:style-name="Internet_20_link" text:visited-style-name="Visited_20_Internet_20_Link">http://downloads.raspberrypi.org/raspbian_latest</text:a> <text:line-break/>
dd if=/tmp/raspbian.img of=/dev/&lt;YOUR SDCARD&gt; bs=4M
''
<draw:frame draw:style-name="mediaright" draw:name="1" text:anchor-type="paragraph" draw:z-index="1" svg:width="7.9375cm" style:rel-width="100%" svg:height="5.953125cm" style:rel-height="scale"><draw:image xlink:href="Pictures/f1d5a86e15fbed3d4ff59e819330bb6d.jpg" xlink:type="simple" xlink:show="embed" xlink:actuate="onLoad"/></draw:frame></text:p>
      <text:list text:style-name="List_20_1" text:continue-numbering="false">
        <text:list-item>
          <text:p text:style-name="List_20_1_Content_First"> Plug the SDcard into the Pi</text:p>
        </text:list-item>
        <text:list-item>
          <text:p text:style-name="List_20_1_Content"> Connect it with the LAN cable to your router/switch</text:p>
        </text:list-item>
        <text:list-item>
          <text:p text:style-name="List_20_1_Content"> Connect the Pi with an HDMI cable to a monitor</text:p>
        </text:list-item>
        <text:list-item>
          <text:p text:style-name="List_20_1_Content"> Connect the USB Hub to the Pi.</text:p>
        </text:list-item>
        <text:list-item>
          <text:p text:style-name="List_20_1_Content"> On the HUB, connect an USB Keyboard and the Wireless adapter.</text:p>
        </text:list-item>
        <text:list-item>
          <text:p text:style-name="List_20_1_Content_Last"> Connect the USB Hub and the Pi to their power supplies and fire it all up.</text:p>
        </text:list-item>
      </text:list>
      <text:h text:style-name="Heading_20_2" text:outline-level="2"><text:bookmark-start text:name="__RefHeading___config_3"/><text:bookmark-start text:name="config"/>Config<text:bookmark-end text:name="__RefHeading___config_3"/><text:bookmark-end text:name="config"/></text:h>
      <text:p text:style-name="Text_20_body">When raspi-config opens, tell it to expand the filesystem to the full size of your SDcard. <text:line-break/> Next, go and enable the SSH daemon. Now you can change the hostname to something like "TorRouter". <text:line-break/><text:line-break/></text:p>
      <text:p text:style-name="Text_20_body">Switch to the root user! <text:line-break/>
<text:span text:style-name="Source_20_Text">sudo su</text:span> <text:line-break/>
Install Hostapd (does the Hotspot/Access Point) stuff, the DCHP server and Tor. <text:line-break/>
<text:span text:style-name="Source_20_Text">apt-get update &amp;&amp; apt-get install isc-dhcp-server tor</text:span> <text:line-break/><text:line-break/>
For our setup we must compile Hostapd by hand as our TP-Link TL-WN722N uses a driver that's not enabled by the default raspbian hostapd.<text:line-break/>
<text:span text:style-name="Source_20_Text">apt-get install libssl-dev libnl-dev <text:line-break/>
wget <text:a xlink:type="simple" xlink:href="http://w1.fi/releases/hostapd-2.0.tar.gz" text:style-name="Internet_20_link" text:visited-style-name="Visited_20_Internet_20_Link">http://w1.fi/releases/hostapd-2.0.tar.gz</text:a> <text:line-break/>
tar xzvf hostapd-2.0.tar.gz <text:line-break/>
cd hostapd-2.0/hostapd <text:line-break/>
cp defconfig .config <text:line-break/>
nano .config</text:span> <text:line-break/><text:line-break/>
Uncomment the following line <text:line-break/>
<text:span text:style-name="Source_20_Text">#CONFIG_DRIVER_NL80211=y</text:span> <text:line-break/><text:line-break/>
Compile it! <text:line-break/>
<text:span text:style-name="Source_20_Text">make <text:line-break/>
make install</text:span> <text:line-break/>
Edit dhcpd.conf <text:line-break/>
<text:span text:style-name="Source_20_Text">nano /etc/dhcp/dhcpd.conf</text:span> <text:line-break/><text:line-break/>
Comment the following lines out <text:line-break/>
<text:span text:style-name="Source_20_Text"># option domain-name "example.org";<text:line-break/>
# option domain-name-servers ns1.example.org, ns2.example.org;</text:span> <text:line-break/>
Uncomment the following line <text:line-break/>
<text:span text:style-name="Source_20_Text"># authoritative;</text:span> <text:line-break/>
Now add the following block of lines to the config (at the end of the file)<text:line-break/><text:line-break/>
<text:span text:style-name="Source_20_Text">subnet 192.168.42.0 netmask 255.255.255.0 { <text:line-break/>
  range 192.168.42.10 192.168.42.50; <text:line-break/>
  option broadcast-address 192.168.42.255; <text:line-break/>
  option routers 192.168.42.1; <text:line-break/>
  default-lease-time 600; <text:line-break/>
  max-lease-time 7200; <text:line-break/>
  option domain-name "local"; <text:line-break/>
  option domain-name-servers 8.8.8.8, 8.8.8.4; <text:line-break/>
}</text:span> <text:line-break/><text:line-break/>
Edit /etc/default/isc-dhcp-server <text:line-break/>
<text:span text:style-name="Source_20_Text">nano /etc/default/isc-dhcp-server</text:span> <text:line-break/>
Change the INTERFACES value to this <text:line-break/>
<text:span text:style-name="Source_20_Text">INTERFACES=wlan0</text:span> <text:line-break/>
Now open /etc/network/interfaces and edit it to the following lines <text:line-break/><text:line-break/>
<text:span text:style-name="Source_20_Text">iface lo inet loopback <text:line-break/>
iface eth0 inet dhcp <text:line-break/><text:line-break/>
allow-hotplug wlan0 <text:line-break/>
#iface wlan0 inet manual <text:line-break/>
#wpa-roam /etc/wpa_supplicant/wpa_upplicant.conf <text:line-break/>
#iface default inet dhcp <text:line-break/><text:line-break/>
iface wlan0 inet static <text:line-break/>
   address 192.168.42.1
   netmask 255.255.255.0</text:span> <text:line-break/><text:line-break/>
Enable wlan0 <text:line-break/>
<text:span text:style-name="Source_20_Text">ifup wlan0</text:span> <text:line-break/>
Now we create /etc/hostapd/hostapd.conf <text:line-break/>
<text:span text:style-name="Source_20_Text">nano /etc/hostapd/hostapd.conf</text:span> <text:line-break/>
Fill it with the following lines <text:line-break/><text:line-break/>
<text:span text:style-name="Source_20_Text">interface=wlan0<text:line-break/>
driver=nl80211<text:line-break/>
ssid=TorRouter<text:line-break/>
hw_mode=g<text:line-break/>
channel=6<text:line-break/>
macaddr_acl=0<text:line-break/>
auth_algs=1<text:line-break/>
ignore_broadcast_ssid=0<text:line-break/>
wpa=2<text:line-break/>
wpa_passphrase=YOURSECRETPASSWORDGOESHERE<text:line-break/>
wpa_key_mgmt=WPA-PSK<text:line-break/>
wpa_pairwise=TKIP<text:line-break/>
rsn_pairwise=CCMP</text:span><text:line-break/><text:line-break/>
Enable DAEMON mode in hostapd.<text:line-break/>
<text:span text:style-name="Source_20_Text">nano /etc/default/hostapd</text:span><text:line-break/>
Edit it <text:line-break/>
<text:span text:style-name="Source_20_Text">DAEMON_CONF="/etc/hostapd/hostapd.conf"</text:span><text:line-break/><text:line-break/>
Now we need to download some more firmware for the chipset on our TP-Link<text:line-break/>
<text:span text:style-name="Source_20_Text">wget -O /etc/driver/htc_9271.fw <text:a xlink:type="simple" xlink:href="http://wireless.kernel.org/download/htc_fw/1.3/htc_9271.fw" text:style-name="Internet_20_link" text:visited-style-name="Visited_20_Internet_20_Link">http://wireless.kernel.org/download/htc_fw/1.3/htc_9271.fw</text:a></text:span><text:line-break/>
Go ahead and start the 2 services!<text:line-break/>
<text:span text:style-name="Source_20_Text">service hostapd start<text:line-break/>
service isc-dhcp-server start</text:span><text:line-break/>
Enable autostart<text:line-break/>
<text:span text:style-name="Source_20_Text">update-rc.d hostapd enable<text:line-break/>
update-rc.d isc-dhcp-server enable</text:span><text:line-break/>
Add the following line to /etc/sysctl.conf<text:line-break/>
<text:span text:style-name="Source_20_Text">net.ipv4.ip_forward=1</text:span><text:line-break/>
Activate the changement<text:line-break/>
<text:span text:style-name="Source_20_Text">sysctl -p</text:span><text:line-break/>
Delete any old IPtables rule (if any)<text:line-break/>
<text:span text:style-name="Source_20_Text">iptables -F<text:line-break/>
iptables -t nat -F</text:span><text:line-break/>
Add the following ip-forwarding rules<text:line-break/><text:line-break/>
<text:span text:style-name="Source_20_Text">iptables -t nat -A PREROUTING -i wlan0 -p tcp –dport 22 -j REDIRECT –to-ports 22<text:line-break/>
iptables -t nat -A PREROUTING -i wlan0 -p udp –dport 53 -j REDIRECT –to-ports 53<text:line-break/>
iptables -t nat -A PREROUTING -i wlan0 -p tcp –syn -j REDIRECT –to-ports 9040<text:line-break/>
iptables-save &gt; /etc/iptables.ipv4.nat</text:span><text:line-break/><text:line-break/>
Add the following line to /etc/network/interfaces but after a newline.<text:line-break/>
<text:span text:style-name="Source_20_Text">up iptables-restore /etc/iptables.ipv4.nat</text:span><text:line-break/><text:line-break/>
Config Tor! Add the following lines after this line <text:span text:style-name="Source_20_Text">## <text:a xlink:type="simple" xlink:href="https://www.torproject.org/docs/faq#torrc" text:style-name="Internet_20_link" text:visited-style-name="Visited_20_Internet_20_Link">https://www.torproject.org/docs/faq#torrc</text:a></text:span><text:line-break/><text:line-break/>
<text:span text:style-name="Source_20_Text">Log notice file /var/log/tor/notices.log<text:line-break/>
VirtualAddrNetwork 10.192.0.0/10<text:line-break/>
AutomapHostsSuffixes .onion, .exit<text:line-break/>
AutomapHostsOnResolve 1<text:line-break/>
TransPort 9040<text:line-break/>
TransListenAddress 192.168.42.1<text:line-break/>
DNSPort 53<text:line-break/>
DNSListenAddress 192.168.42.1</text:span><text:line-break/><text:line-break/>
Start Tor<text:line-break/>
<text:span text:style-name="Source_20_Text">service tor start</text:span><text:line-break/><text:line-break/>
Enable Tor in autostart<text:line-break/>
<text:span text:style-name="Source_20_Text">update-rc.d tor enable</text:span><text:line-break/><text:line-break/>
<text:span text:style-name="Strong_20_Emphasis">Now your Hotspot is ready to be used!</text:span><text:line-break/>
Go ahead and connect to it. Then go to <text:a xlink:type="simple" xlink:href="https://check.torproject.org" text:style-name="Internet_20_link" text:visited-style-name="Visited_20_Internet_20_Link">https://check.torproject.org</text:a>. It will tell you that you are using Tor!<text:line-break/>Have fun with it!</text:p>
      <text:h text:style-name="Heading_20_1" text:outline-level="1"><text:bookmark-start text:name="__RefHeading___buyable_solutions_4"/><text:bookmark-start text:name="buyable_solutions"/>Buyable solutions<text:bookmark-end text:name="__RefHeading___buyable_solutions_4"/><text:bookmark-end text:name="buyable_solutions"/></text:h>
      <text:p text:style-name="Text_20_body"><draw:frame draw:style-name="mediaright" draw:name="2" text:anchor-type="paragraph" draw:z-index="2" svg:width="7.9375cm" style:rel-width="100%" svg:height="5.953125cm" style:rel-height="scale"><draw:image xlink:href="Pictures/3255d31400f423eca825d8cf6bff7d45.jpg" xlink:type="simple" xlink:show="embed" xlink:actuate="onLoad"/></draw:frame>
If you want to buy a package with everything you need then have a look at <text:a xlink:type="simple" xlink:href="http://www.adafruit.com/products/1406" text:style-name="Internet_20_link" text:visited-style-name="Visited_20_Internet_20_Link">Adafruit</text:a>. But you still need do configure everything by your own!
Costs: $94.9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2:16</meta:creation-date>
    <dc:creator>Generated</dc:creator>
    <dc:date>2026-08-11T08::22:16</dc:date>
    <dc:language>en-US</dc:language>
    <meta:editing-cycles>1</meta:editing-cycles>
    <meta:editing-duration>PT0S</meta:editing-duration>
    <dc:title>projects:howtos:tor-hotspot</dc:title>
  </office:meta>
</office:document-meta>
</file>