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3340908030db6ee95be2ea3fd0341d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meshnet"/><text:bookmark-start text:name="__RefHeading___meshnet_1"/><text:bookmark-start text:name="meshnet"/>MeshNet<text:bookmark-end text:name="__RefHeading___meshnet_1"/><text:bookmark-end text:name="meshnet"/></text:h>
      <text:p text:style-name="Text_20_body"><draw:frame draw:style-name="mediaright" draw:name="0" text:anchor-type="paragraph" draw:z-index="0" svg:width="7.9375cm" style:rel-width="100%" svg:height="7.9375cm" style:rel-height="scale"><draw:image xlink:href="Pictures/03340908030db6ee95be2ea3fd0341d7.svg" xlink:type="simple" xlink:show="embed" xlink:actuate="onLoad"/></draw:frame>
<text:a xlink:type="simple" xlink:href="https://wiki.c3l.lu/doku.php?id=projects:meshnet:meshtastic" text:style-name="Internet_20_link" text:visited-style-name="Visited_20_Internet_20_Link">Meshtastic</text:a> &amp; <text:a xlink:type="simple" xlink:href="https://wiki.c3l.lu/doku.php?id=projects:meshnet:meshcore" text:style-name="Internet_20_link" text:visited-style-name="Visited_20_Internet_20_Link">Meshcore</text:a></text:p>
      <text:h text:style-name="Heading_20_2" text:outline-level="2"><text:bookmark-start text:name="__RefHeading___meshnet_map_2"/><text:bookmark-start text:name="meshnet_map"/>Meshnet Map<text:bookmark-end text:name="__RefHeading___meshnet_map_2"/><text:bookmark-end text:name="meshnet_map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a xlink:type="simple" xlink:href="https://live.meshnet.lu/#/live" text:style-name="Internet_20_link" text:visited-style-name="Visited_20_Internet_20_Link">live.meshnet.lu</text:a> - Live Map of the Mesh in Luxembourg and greater region Saarlorlux!</text:p>
          </table:table-cell>
        </table:table-row>
      </table:table>
      <text:h text:style-name="Heading_20_2" text:outline-level="2"><text:bookmark-start text:name="__RefHeading___meetings_incl._minutes_3"/><text:bookmark-start text:name="meetings_incl._minutes"/>Meetings (incl. Minutes)<text:bookmark-end text:name="__RefHeading___meetings_incl._minutes_3"/><text:bookmark-end text:name="meetings_incl._minutes"/></text:h>
      <text:list text:style-name="List_20_1" text:continue-numbering="false">
        <text:list-item>
          <text:p text:style-name="List_20_1_Content_First"> <text:a xlink:type="simple" xlink:href="https://wiki.c3l.lu/doku.php?id=projects:meshnet:meeting:2025-01" text:style-name="Internet_20_link" text:visited-style-name="Visited_20_Internet_20_Link">Meshnet Meeting 2025/01</text:a></text:p>
        </text:list-item>
        <text:list-item>
          <text:p text:style-name="List_20_1_Content"> <text:a xlink:type="simple" xlink:href="https://wiki.c3l.lu/doku.php?id=projects:meshnet:meeting:2026-01" text:style-name="Internet_20_link" text:visited-style-name="Visited_20_Internet_20_Link">Meshnet Meeting 2026/01</text:a></text:p>
        </text:list-item>
        <text:list-item>
          <text:p text:style-name="List_20_1_Content_Last"> <text:a xlink:type="simple" xlink:href="https://wiki.c3l.lu/doku.php?id=projects:meshnet:meeting:2026-02" text:style-name="Internet_20_link" text:visited-style-name="Visited_20_Internet_20_Link">Meshnet Meeting 2026/02</text:a></text:p>
        </text:list-item>
      </text:list>
      <text:h text:style-name="Heading_20_3" text:outline-level="3"><text:bookmark-start text:name="__RefHeading___liste_der_node-kontaktdaten_im_meshnet.lu_netzwerk_4"/><text:bookmark-start text:name="liste_der_node-kontaktdaten_im_meshnet.lu_netzwerk"/>Liste der Node-Kontaktdaten im Meshnet.lu Netzwerk<text:bookmark-end text:name="__RefHeading___liste_der_node-kontaktdaten_im_meshnet.lu_netzwerk_4"/><text:bookmark-end text:name="liste_der_node-kontaktdaten_im_meshnet.lu_netzwerk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de ID </text:p>
          </table:table-cell>
          <table:table-cell office:value-type="string" table:style-name="tableheader">
            <text:p text:style-name="Table_20_Heading">Node Namen </text:p>
          </table:table-cell>
          <table:table-cell office:value-type="string" table:style-name="tableheader">
            <text:p text:style-name="Table_20_Heading">Netzwerk </text:p>
          </table:table-cell>
          <table:table-cell office:value-type="string" table:style-name="tableheader">
            <text:p text:style-name="Table_20_Heading">Kontakt </text:p>
          </table:table-cell>
          <table:table-cell office:value-type="string" table:style-name="tableheader">
            <text:p text:style-name="Table_20_Heading">Operator </text:p>
          </table:table-cell>
          <table:table-cell office:value-type="string" table:style-name="tableheader">
            <text:p text:style-name="Table_20_Heading">Ortschaf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live.meshnet.lu#/nodes/91260d9d49a73091d923c1582a3fa50c00fd3e979ac8be4853d61cc57f648bfb" text:style-name="Internet_20_link" text:visited-style-name="Visited_20_Internet_20_Link">https://live.meshnet.lu#/nodes/91260d9d49a73091d923c1582a3fa50c00fd3e979ac8be4853d61cc57f648bfb</text:a> </text:p>
          </table:table-cell>
          <table:table-cell office:value-type="string" table:style-name="tablecell">
            <text:p text:style-name="tablealignleft"> LX-Steinfort-Meshnet.lu </text:p>
          </table:table-cell>
          <table:table-cell office:value-type="string" table:style-name="tablecell">
            <text:p text:style-name="tablealignleft"> Meshcore </text:p>
          </table:table-cell>
          <table:table-cell office:value-type="string" table:style-name="tablecell">
            <text:p text:style-name="tablealignleft"> Meshnet </text:p>
          </table:table-cell>
          <table:table-cell office:value-type="string" table:style-name="tablecell">
            <text:p text:style-name="tablealignleft"> Orimpe </text:p>
          </table:table-cell>
          <table:table-cell office:value-type="string" table:style-name="tablecell">
            <text:p text:style-name="tablealignleft"> Steinfor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live.meshnet.lu#/nodes/a98ec6b74cb3c4de20a68823c5a0b37e4e0ffd521a26bb0c6ecbe3ac476051f0" text:style-name="Internet_20_link" text:visited-style-name="Visited_20_Internet_20_Link">https://live.meshnet.lu#/nodes/a98ec6b74cb3c4de20a68823c5a0b37e4e0ffd521a26bb0c6ecbe3ac476051f0</text:a> </text:p>
          </table:table-cell>
          <table:table-cell office:value-type="string" table:style-name="tablecell">
            <text:p text:style-name="tablealignleft"> LX-C3L-Meshnet.lu </text:p>
          </table:table-cell>
          <table:table-cell office:value-type="string" table:style-name="tablecell">
            <text:p text:style-name="tablealignleft"> Meshcore </text:p>
          </table:table-cell>
          <table:table-cell office:value-type="string" table:style-name="tablecell">
            <text:p text:style-name="tablealignleft"> Meshnet </text:p>
          </table:table-cell>
          <table:table-cell office:value-type="string" table:style-name="tablecell">
            <text:p text:style-name="tablealignleft"> C3L </text:p>
          </table:table-cell>
          <table:table-cell office:value-type="string" table:style-name="tablecell">
            <text:p text:style-name="tablealignleft"> Limpersberg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live.meshnet.lu#/nodes/521452921d3c925d49816a5d24b3f03926302dd9c6ad4c2b31b5a6b195174aaf" text:style-name="Internet_20_link" text:visited-style-name="Visited_20_Internet_20_Link">https://live.meshnet.lu#/nodes/521452921d3c925d49816a5d24b3f03926302dd9c6ad4c2b31b5a6b195174aaf</text:a> </text:p>
          </table:table-cell>
          <table:table-cell office:value-type="string" table:style-name="tablecell">
            <text:p text:style-name="tablealignleft"> LX-Bleesbruck-Meshnet.lu</text:p>
          </table:table-cell>
          <table:table-cell office:value-type="string" table:style-name="tablecell">
            <text:p text:style-name="tablealignleft"> Meshcore </text:p>
          </table:table-cell>
          <table:table-cell office:value-type="string" table:style-name="tablecell">
            <text:p text:style-name="tablealignleft"> Meshnet </text:p>
          </table:table-cell>
          <table:table-cell office:value-type="string" table:style-name="tablecell">
            <text:p text:style-name="tablealignleft"> Orimpe </text:p>
          </table:table-cell>
          <table:table-cell office:value-type="string" table:style-name="tablecell">
            <text:p text:style-name="tablealignleft"> Bleesbruck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live.meshnet.lu#/nodes/917f4793a45fdf7a7d3d75a2da7b50cb3a482ce7d1f4e7adf82ce10c0e38491b" text:style-name="Internet_20_link" text:visited-style-name="Visited_20_Internet_20_Link">https://live.meshnet.lu#/nodes/917f4793a45fdf7a7d3d75a2da7b50cb3a482ce7d1f4e7adf82ce10c0e38491b</text:a> </text:p>
          </table:table-cell>
          <table:table-cell office:value-type="string" table:style-name="tablecell">
            <text:p text:style-name="tablealignleft"> meshnet.lu Chaosstuff </text:p>
          </table:table-cell>
          <table:table-cell office:value-type="string" table:style-name="tablecell">
            <text:p text:style-name="tablealignleft"> Meshcore </text:p>
          </table:table-cell>
          <table:table-cell office:value-type="string" table:style-name="tablecell">
            <text:p text:style-name="tablealignleft"> Meshnet </text:p>
          </table:table-cell>
          <table:table-cell office:value-type="string" table:style-name="tablecell">
            <text:p text:style-name="tablealignleft"> C3L </text:p>
          </table:table-cell>
          <table:table-cell office:value-type="string" table:style-name="tablecell">
            <text:p text:style-name="tablealignleft"> Limpersberg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live.meshnet.lu#/nodes/abcf3287ab421b135ffae91b07d5898625c97a99e41e562f0ff959eef0e670d6" text:style-name="Internet_20_link" text:visited-style-name="Visited_20_Internet_20_Link">https://live.meshnet.lu#/nodes/abcf3287ab421b135ffae91b07d5898625c97a99e41e562f0ff959eef0e670d6</text:a> </text:p>
          </table:table-cell>
          <table:table-cell office:value-type="string" table:style-name="tablecell">
            <text:p text:style-name="tablealignleft"> meshnet.lu Léiler</text:p>
          </table:table-cell>
          <table:table-cell office:value-type="string" table:style-name="tablecell">
            <text:p text:style-name="tablealignleft"> Meshcore </text:p>
          </table:table-cell>
          <table:table-cell office:value-type="string" table:style-name="tablecell">
            <text:p text:style-name="tablealignleft"> Meshnet </text:p>
          </table:table-cell>
          <table:table-cell office:value-type="string" table:style-name="tablecell">
            <text:p text:style-name="tablealignleft"> Virii </text:p>
          </table:table-cell>
          <table:table-cell office:value-type="string" table:style-name="tablecell">
            <text:p text:style-name="tablealignleft"> Lieler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live.meshnet.lu#/nodes/c312f70dd2c6a7f7f81bf78e1c954958f6abe4ee4c971cf78651ab0b8281f9ad" text:style-name="Internet_20_link" text:visited-style-name="Visited_20_Internet_20_Link">https://live.meshnet.lu#/nodes/c312f70dd2c6a7f7f81bf78e1c954958f6abe4ee4c971cf78651ab0b8281f9ad</text:a> </text:p>
          </table:table-cell>
          <table:table-cell office:value-type="string" table:style-name="tablecell">
            <text:p text:style-name="tablealignleft"> meshnet.lu NORDEN </text:p>
          </table:table-cell>
          <table:table-cell office:value-type="string" table:style-name="tablecell">
            <text:p text:style-name="tablealignleft"> Meshcore </text:p>
          </table:table-cell>
          <table:table-cell office:value-type="string" table:style-name="tablecell">
            <text:p text:style-name="tablealignleft"> Meshnet </text:p>
          </table:table-cell>
          <table:table-cell office:value-type="string" table:style-name="tablecell">
            <text:p text:style-name="tablealignleft"> Virii </text:p>
          </table:table-cell>
          <table:table-cell office:value-type="string" table:style-name="tablecell">
            <text:p text:style-name="tablealignleft"> Lieler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live.meshnet.lu#/nodes/a17d4cace533b851af27238172ce15e72568f14f711251d210a75e8e65291994" text:style-name="Internet_20_link" text:visited-style-name="Visited_20_Internet_20_Link">https://live.meshnet.lu#/nodes/a17d4cace533b851af27238172ce15e72568f14f711251d210a75e8e65291994</text:a> </text:p>
          </table:table-cell>
          <table:table-cell office:value-type="string" table:style-name="tablecell">
            <text:p text:style-name="tablealignleft"> LX-Dippach-2-Meshnet.lu </text:p>
          </table:table-cell>
          <table:table-cell office:value-type="string" table:style-name="tablecell">
            <text:p text:style-name="tablealignleft"> Meshcore </text:p>
          </table:table-cell>
          <table:table-cell office:value-type="string" table:style-name="tablecell">
            <text:p text:style-name="tablealignleft"> Meshnet </text:p>
          </table:table-cell>
          <table:table-cell office:value-type="string" table:style-name="tablecell">
            <text:p text:style-name="tablealignleft"> Orimpe </text:p>
          </table:table-cell>
          <table:table-cell office:value-type="string" table:style-name="tablecell">
            <text:p text:style-name="tablealignleft"> Dippach </text:p>
          </table:table-cell>
        </table:table-row>
        <table:table-row>
          <table:table-cell office:value-type="string" table:style-name="tablecell">
            <text:p text:style-name="tablealignleft"> cd21a2718ee2bf158174a53e7de7810c6055b19d722d75569dc6e33fa3b75662 </text:p>
          </table:table-cell>
          <table:table-cell office:value-type="string" table:style-name="tablecell">
            <text:p text:style-name="tablealignleft"> LX-Cruchten-Meshnet.lu </text:p>
          </table:table-cell>
          <table:table-cell office:value-type="string" table:style-name="tablecell">
            <text:p text:style-name="tablealignleft"> Meshcore </text:p>
          </table:table-cell>
          <table:table-cell office:value-type="string" table:style-name="tablecell">
            <text:p text:style-name="tablealignleft"> Meshnet </text:p>
          </table:table-cell>
          <table:table-cell office:value-type="string" table:style-name="tablecell">
            <text:p text:style-name="tablealignleft"> Orimpe </text:p>
          </table:table-cell>
          <table:table-cell office:value-type="string" table:style-name="tablecell">
            <text:p text:style-name="tablealignleft"> Cruchte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live.meshnet.lu#/nodes/be987282fc67f398b59b27aeccbdbb0c162120bb92eb62a0670c406675fdbbc8" text:style-name="Internet_20_link" text:visited-style-name="Visited_20_Internet_20_Link">https://live.meshnet.lu#/nodes/be987282fc67f398b59b27aeccbdbb0c162120bb92eb62a0670c406675fdbbc8</text:a> </text:p>
          </table:table-cell>
          <table:table-cell office:value-type="string" table:style-name="tablecell">
            <text:p text:style-name="tablealignleft"> LX-Kreuzerbruch-Meshnet</text:p>
          </table:table-cell>
          <table:table-cell office:value-type="string" table:style-name="tablecell">
            <text:p text:style-name="tablealignleft"> Meshcore </text:p>
          </table:table-cell>
          <table:table-cell office:value-type="string" table:style-name="tablecell">
            <text:p text:style-name="tablealignleft"> Meshnet </text:p>
          </table:table-cell>
          <table:table-cell office:value-type="string" table:style-name="tablecell">
            <text:p text:style-name="tablealignleft"> Orimpe </text:p>
          </table:table-cell>
          <table:table-cell office:value-type="string" table:style-name="tablecell">
            <text:p text:style-name="tablealignleft"> Kreuzerbruch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live.meshnet.lu#/nodes/562870fe94321ad8484396f7a664780faa80e453f1e17f9b52b259b7998d80be" text:style-name="Internet_20_link" text:visited-style-name="Visited_20_Internet_20_Link">https://live.meshnet.lu#/nodes/562870fe94321ad8484396f7a664780faa80e453f1e17f9b52b259b7998d80be</text:a> </text:p>
          </table:table-cell>
          <table:table-cell office:value-type="string" table:style-name="tablecell">
            <text:p text:style-name="tablealignleft"> LX-Bascharage-Meshnet.l</text:p>
          </table:table-cell>
          <table:table-cell office:value-type="string" table:style-name="tablecell">
            <text:p text:style-name="tablealignleft"> Meshcore </text:p>
          </table:table-cell>
          <table:table-cell office:value-type="string" table:style-name="tablecell">
            <text:p text:style-name="tablealignleft"> Meshnet </text:p>
          </table:table-cell>
          <table:table-cell office:value-type="string" table:style-name="tablecell">
            <text:p text:style-name="tablealignleft"> Orimpe </text:p>
          </table:table-cell>
          <table:table-cell office:value-type="string" table:style-name="tablecell">
            <text:p text:style-name="tablealignleft"> Bascharag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live.meshnet.lu#/nodes/4a12015054ee924fc88e1cc0c573105f358b4217c4b576c707a4bcb3b9d7533b" text:style-name="Internet_20_link" text:visited-style-name="Visited_20_Internet_20_Link">https://live.meshnet.lu#/nodes/4a12015054ee924fc88e1cc0c573105f358b4217c4b576c707a4bcb3b9d7533b</text:a> </text:p>
          </table:table-cell>
          <table:table-cell office:value-type="string" table:style-name="tablecell">
            <text:p text:style-name="tablealignleft"> LX-Marnach-MNL </text:p>
          </table:table-cell>
          <table:table-cell office:value-type="string" table:style-name="tablecell">
            <text:p text:style-name="tablealignleft"> Meshcore </text:p>
          </table:table-cell>
          <table:table-cell office:value-type="string" table:style-name="tablecell">
            <text:p text:style-name="tablealignleft"> Meshnet </text:p>
          </table:table-cell>
          <table:table-cell office:value-type="string" table:style-name="tablecell">
            <text:p text:style-name="tablealignleft"> C3L </text:p>
          </table:table-cell>
          <table:table-cell office:value-type="string" table:style-name="tablecell">
            <text:p text:style-name="tablealignleft"> Marnach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live.meshnet.lu#/nodes/375b58140113eb8bc76f0861bad3f20e26c0c33571d25d0af8180d48241dca4a" text:style-name="Internet_20_link" text:visited-style-name="Visited_20_Internet_20_Link">https://live.meshnet.lu#/nodes/375b58140113eb8bc76f0861bad3f20e26c0c33571d25d0af8180d48241dca4a</text:a> </text:p>
          </table:table-cell>
          <table:table-cell office:value-type="string" table:style-name="tablecell">
            <text:p text:style-name="tablealignleft"> LX-Derenbach-Meshnet.lu </text:p>
          </table:table-cell>
          <table:table-cell office:value-type="string" table:style-name="tablecell">
            <text:p text:style-name="tablealignleft"> Meshcore </text:p>
          </table:table-cell>
          <table:table-cell office:value-type="string" table:style-name="tablecell">
            <text:p text:style-name="tablealignleft"> Meshnet </text:p>
          </table:table-cell>
          <table:table-cell office:value-type="string" table:style-name="tablecell">
            <text:p text:style-name="tablealignleft"> C3L </text:p>
          </table:table-cell>
          <table:table-cell office:value-type="string" table:style-name="tablecell">
            <text:p text:style-name="tablealignleft"> Derenbach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live.meshnet.lu#/nodes/e27d37ee12f96af76a560bc39b5b17cb4c64cd8bf039a0268577c708cb5a687e" text:style-name="Internet_20_link" text:visited-style-name="Visited_20_Internet_20_Link">https://live.meshnet.lu#/nodes/e27d37ee12f96af76a560bc39b5b17cb4c64cd8bf039a0268577c708cb5a687e</text:a> </text:p>
          </table:table-cell>
          <table:table-cell office:value-type="string" table:style-name="tablecell">
            <text:p text:style-name="tablealignleft"> LX-Dickesbour-Meshnet.lu </text:p>
          </table:table-cell>
          <table:table-cell office:value-type="string" table:style-name="tablecell">
            <text:p text:style-name="tablealignleft"> Meshcore </text:p>
          </table:table-cell>
          <table:table-cell office:value-type="string" table:style-name="tablecell">
            <text:p text:style-name="tablealignleft"> Meshnet </text:p>
          </table:table-cell>
          <table:table-cell office:value-type="string" table:style-name="tablecell">
            <text:p text:style-name="tablealignleft"> C3L </text:p>
          </table:table-cell>
          <table:table-cell office:value-type="string" table:style-name="tablecell">
            <text:p text:style-name="tablealignleft"> Eschdorf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live.meshnet.lu#/nodes/b97480e49b2440a7cb528d4dae5bb52d76450cabfea5882d82f6a502bee26fef" text:style-name="Internet_20_link" text:visited-style-name="Visited_20_Internet_20_Link">https://live.meshnet.lu#/nodes/b97480e49b2440a7cb528d4dae5bb52d76450cabfea5882d82f6a502bee26fef</text:a> </text:p>
          </table:table-cell>
          <table:table-cell office:value-type="string" table:style-name="tablecell">
            <text:p text:style-name="tablealignleft"> LX-Roullingen-Meshnet.lu </text:p>
          </table:table-cell>
          <table:table-cell office:value-type="string" table:style-name="tablecell">
            <text:p text:style-name="tablealignleft"> Meshcore </text:p>
          </table:table-cell>
          <table:table-cell office:value-type="string" table:style-name="tablecell">
            <text:p text:style-name="tablealignleft"> Meshnet </text:p>
          </table:table-cell>
          <table:table-cell office:value-type="string" table:style-name="tablecell">
            <text:p text:style-name="tablealignleft"> C3L </text:p>
          </table:table-cell>
          <table:table-cell office:value-type="string" table:style-name="tablecell">
            <text:p text:style-name="tablealignleft"> Roullingen </text:p>
          </table:table-cell>
        </table:table-row>
        <table:table-row>
          <table:table-cell office:value-type="string" table:style-name="tablecell">
            <text:p text:style-name="tablealignleft"> !b03c867c </text:p>
          </table:table-cell>
          <table:table-cell office:value-type="string" table:style-name="tablecell">
            <text:p text:style-name="tablealignleft"> Meshnet.lu Steinfort </text:p>
          </table:table-cell>
          <table:table-cell office:value-type="string" table:style-name="tablecell">
            <text:p text:style-name="tablealignleft"> Meshtastic </text:p>
          </table:table-cell>
          <table:table-cell office:value-type="string" table:style-name="tablecell">
            <text:p text:style-name="tablealignleft"> Meshnet </text:p>
          </table:table-cell>
          <table:table-cell office:value-type="string" table:style-name="tablecell">
            <text:p text:style-name="tablealignleft"> Orimpe </text:p>
          </table:table-cell>
          <table:table-cell office:value-type="string" table:style-name="tablecell">
            <text:p text:style-name="tablealignleft"> Steinfort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21::33:52</meta:creation-date>
    <dc:creator>Generated</dc:creator>
    <dc:date>2026-09-02T21::33:52</dc:date>
    <dc:language>en-US</dc:language>
    <meta:editing-cycles>1</meta:editing-cycles>
    <meta:editing-duration>PT0S</meta:editing-duration>
    <dc:title>projects:meshnet</dc:title>
  </office:meta>
</office:document-meta>
</file>