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meshnet:meeting:2026-01"/><text:bookmark-start text:name="__RefHeading___meshnet_meeting_2026_01_1"/><text:bookmark-start text:name="meshnet_meeting_2026_01"/>Meshnet Meeting 2026/01<text:bookmark-end text:name="__RefHeading___meshnet_meeting_2026_01_1"/><text:bookmark-end text:name="meshnet_meeting_2026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</text:p>
          </table:table-cell>
          <table:table-cell office:value-type="string" table:style-name="tablecell">
            <text:p text:style-name="tablealignleft"> 12/01/2026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</text:p>
          </table:table-cell>
          <table:table-cell office:value-type="string" table:style-name="tablecell">
            <text:p text:style-name="tablealignleft"> 18:00 - 21:00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</text:p>
          </table:table-cell>
        </table:table-row>
        <table:table-row>
          <table:table-cell office:value-type="string" table:style-name="tableheader">
            <text:p text:style-name="Table_20_Heading"> Attendees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Feedback Hardware</text:p>
        </text:list-item>
        <text:list-item>
          <text:p text:style-name="List_20_1_Content"> Dimensiouneierung Solar &amp; Akku</text:p>
        </text:list-item>
        <text:list-item>
          <text:p text:style-name="List_20_1_Content"> weider Privat Standuerter</text:p>
        </text:list-item>
        <text:list-item>
          <text:p text:style-name="List_20_1_Content_Last"> next step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2::34:22</meta:creation-date>
    <dc:creator>Generated</dc:creator>
    <dc:date>2026-08-25T12::34:22</dc:date>
    <dc:language>en-US</dc:language>
    <meta:editing-cycles>1</meta:editing-cycles>
    <meta:editing-duration>PT0S</meta:editing-duration>
    <dc:title>projects:meshnet:meeting:2026-01</dc:title>
  </office:meta>
</office:document-meta>
</file>