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0b3bd8a7f893e362ca9ebe39164654.jpeg"/>
  <manifest:file-entry manifest:media-type="image/jpeg" manifest:full-path="Pictures/bb0ad2fb891c1bf704008da0d0989ce9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meshnet:node"/><text:bookmark-start text:name="__RefHeading___aufbau_der_nodes_fuer_meshnet_1"/><text:bookmark-start text:name="aufbau_der_nodes_fuer_meshnet"/>Aufbau der Nodes für Meshnet<text:bookmark-end text:name="__RefHeading___aufbau_der_nodes_fuer_meshnet_1"/><text:bookmark-end text:name="aufbau_der_nodes_fuer_meshnet"/></text:h>
      <text:h text:style-name="Heading_20_3" text:outline-level="3"><text:bookmark-start text:name="__RefHeading___repeater_kreuzerbruch_2"/><text:bookmark-start text:name="repeater_kreuzerbruch"/>Repeater Kreuzerbruch<text:bookmark-end text:name="__RefHeading___repeater_kreuzerbruch_2"/><text:bookmark-end text:name="repeater_kreuzerbruch"/></text:h>
      <text:h text:style-name="Heading_20_4" text:outline-level="4"><text:bookmark-start text:name="__RefHeading___hardware_3"/><text:bookmark-start text:name="hardware"/>Hardware<text:bookmark-end text:name="__RefHeading___hardware_3"/><text:bookmark-end text:name="hardware"/></text:h>
      <text:list text:style-name="List_20_1" text:continue-numbering="false">
        <text:list-item>
          <text:p text:style-name="List_20_1_Content_First"> Mast Montagewinkel: <text:a xlink:type="simple" xlink:href="https://www.printables.com/model/1233994-meshtasitc-solar-node-mount" text:style-name="Internet_20_link" text:visited-style-name="Visited_20_Internet_20_Link">https://www.printables.com/model/1233994-meshtasitc-solar-node-mount</text:a></text:p>
        </text:list-item>
        <text:list-item>
          <text:p text:style-name="List_20_1_Content"> Solar Panel Aufnahme <text:a xlink:type="simple" xlink:href="https://www.printables.com/model/1265160-meshtastic-solar-panel-mount-with-67deg-inclinatio" text:style-name="Internet_20_link" text:visited-style-name="Visited_20_Internet_20_Link">https://www.printables.com/model/1265160-meshtastic-solar-panel-mount-with-67deg-inclinatio</text:a></text:p>
        </text:list-item>
        <text:list-item>
          <text:p text:style-name="List_20_1_Content"> 2x Lifepo4 Akku 3200mAh <text:a xlink:type="simple" xlink:href="https://www.nkon.nl/de/jgne-26650-3200mah-9-6a-lifepo4.html" text:style-name="Internet_20_link" text:visited-style-name="Visited_20_Internet_20_Link">https://www.nkon.nl/de/jgne-26650-3200mah-9-6a-lifepo4.html</text:a></text:p>
        </text:list-item>
        <text:list-item>
          <text:p text:style-name="List_20_1_Content"> Solar Regler <text:a xlink:type="simple" xlink:href="https://www.berrybase.de/adafruit-bq25185-ladeplatine-usb-dc-solar-1-zellen-li-ion-lipo-lifepo4-5-18v-in-3a-out-3-0-4-5v" text:style-name="Internet_20_link" text:visited-style-name="Visited_20_Internet_20_Link">https://www.berrybase.de/adafruit-bq25185-ladeplatine-usb-dc-solar-1-zellen-li-ion-lipo-lifepo4-5-18v-in-3a-out-3-0-4-5v</text:a></text:p>
        </text:list-item>
        <text:list-item>
          <text:p text:style-name="List_20_1_Content"> 26650 Batteriehalter <text:a xlink:type="simple" xlink:href="https://www.amazon.de/dp/B0956Q7DQS" text:style-name="Internet_20_link" text:visited-style-name="Visited_20_Internet_20_Link">https://www.amazon.de/dp/B0956Q7DQS</text:a></text:p>
        </text:list-item>
        <text:list-item>
          <text:p text:style-name="List_20_1_Content"> RAK19003 <text:a xlink:type="simple" xlink:href="https://hexaspot.com/products/wisblock-meshtastic-starter-kit-eu868-the-basic-rak4631-meshtastic-kit-for-lora?variant=51696260874571" text:style-name="Internet_20_link" text:visited-style-name="Visited_20_Internet_20_Link">https://hexaspot.com/products/wisblock-meshtastic-starter-kit-eu868-the-basic-rak4631-meshtastic-kit-for-lora?variant=51696260874571</text:a></text:p>
        </text:list-item>
        <text:list-item>
          <text:p text:style-name="List_20_1_Content"> RTC <text:a xlink:type="simple" xlink:href="https://hexaspot.com/collections/rakwireless-wisblock-extra/products/rakwireless-rak12002-wisblock-rtc-module-micro-crystal-rv-3028-c7" text:style-name="Internet_20_link" text:visited-style-name="Visited_20_Internet_20_Link">https://hexaspot.com/collections/rakwireless-wisblock-extra/products/rakwireless-rak12002-wisblock-rtc-module-micro-crystal-rv-3028-c7</text:a></text:p>
        </text:list-item>
        <text:list-item>
          <text:p text:style-name="List_20_1_Content"> Abzweigdose ABS <text:a xlink:type="simple" xlink:href="https://www.amazon.de/dp/B0B5RGNNXV?ref=ppx_yo2ov_dt_b_fed_asin_title" text:style-name="Internet_20_link" text:visited-style-name="Visited_20_Internet_20_Link">https://www.amazon.de/dp/B0B5RGNNXV?ref=ppx_yo2ov_dt_b_fed_asin_title</text:a></text:p>
        </text:list-item>
        <text:list-item>
          <text:p text:style-name="List_20_1_Content"> N-Type Antenne <text:a xlink:type="simple" xlink:href="https://hexaspot.com/collections/tuned-antennas/products/3-dbi-tuned-antenne-eu-868" text:style-name="Internet_20_link" text:visited-style-name="Visited_20_Internet_20_Link">https://hexaspot.com/collections/tuned-antennas/products/3-dbi-tuned-antenne-eu-868</text:a></text:p>
        </text:list-item>
        <text:list-item>
          <text:p text:style-name="List_20_1_Content"> Sikaflex Dichtmasse</text:p>
        </text:list-item>
        <text:list-item>
          <text:p text:style-name="List_20_1_Content_Last"> ASA filament für 3D Druckteile</text:p>
        </text:list-item>
      </text:list>
      <text:p text:style-name="Text_20_body"><draw:frame draw:style-name="media" draw:name="0" text:anchor-type="as-char" draw:z-index="0" svg:width="5.2916666666667cm" style:rel-width="100%" svg:height="6.6122025594881cm" style:rel-height="scale"><draw:image xlink:href="Pictures/940b3bd8a7f893e362ca9ebe39164654.jpeg" xlink:type="simple" xlink:show="embed" xlink:actuate="onLoad"/></draw:frame><draw:frame draw:style-name="medialeft" draw:name="1" text:anchor-type="paragraph" draw:z-index="1" svg:width="3.96875cm" style:rel-width="100%" svg:height="7.0549228837877cm" style:rel-height="scale"><draw:image xlink:href="Pictures/bb0ad2fb891c1bf704008da0d0989ce9.jpeg" xlink:type="simple" xlink:show="embed" xlink:actuate="onLoad"/></draw:frame></text:p>
      <text:h text:style-name="Heading_20_4" text:outline-level="4"><text:bookmark-start text:name="__RefHeading___autarke_laufzeit_bei_250mah_tages_verbrauch_4"/><text:bookmark-start text:name="autarke_laufzeit_bei_250mah_tages_verbrauch"/>Autarke Laufzeit bei 250mAh Tages Verbrauch<text:bookmark-end text:name="__RefHeading___autarke_laufzeit_bei_250mah_tages_verbrauch_4"/><text:bookmark-end text:name="autarke_laufzeit_bei_250mah_tages_verbrauch"/></text:h>
      <text:list text:style-name="List_20_1" text:continue-numbering="false">
        <text:list-item>
          <text:p text:style-name="List_20_1_Content_First"> Theoretische Laufzeit ohne Sonne 25 Tage</text:p>
        </text:list-item>
        <text:list-item>
          <text:p text:style-name="List_20_1_Content_Last"> Winterliche Laufzeit bei 30% Restkapazität 7 Tage</text:p>
        </text:list-item>
      </text:list>
      <text:h text:style-name="Heading_20_4" text:outline-level="4"><text:bookmark-start text:name="__RefHeading___gesamtpreis_5"/><text:bookmark-start text:name="gesamtpreis"/>Gesamtpreis<text:bookmark-end text:name="__RefHeading___gesamtpreis_5"/><text:bookmark-end text:name="gesamtpreis"/></text:h>
      <text:list text:style-name="List_20_1" text:continue-numbering="false">
        <text:list-item>
          <text:p text:style-name="LastListParagraph_List_20_1_Content_First"> ca. 125€ zuzüglich der ASA filamentes</text:p>
        </text:list-item>
      </text:list>
      <text:h text:style-name="Heading_20_3" text:outline-level="3"><text:bookmark-start text:name="__RefHeading___hermes_test_node_6"/><text:bookmark-start text:name="hermes_test_node"/>Hermes Test Node<text:bookmark-end text:name="__RefHeading___hermes_test_node_6"/><text:bookmark-end text:name="hermes_test_node"/></text:h>
      <text:list text:style-name="List_20_1" text:continue-numbering="false">
        <text:list-item>
          <text:p text:style-name="List_20_1_Content_First"> 3D Druckteile <text:a xlink:type="simple" xlink:href="https://www.printables.com/model/1283453-hermes-external-lora-rakwireless-solar-node-enclos" text:style-name="Internet_20_link" text:visited-style-name="Visited_20_Internet_20_Link">https://www.printables.com/model/1283453-hermes-external-lora-rakwireless-solar-node-enclos</text:a></text:p>
        </text:list-item>
        <text:list-item>
          <text:p text:style-name="List_20_1_Content"> RAK Wireless 19007 &amp; RTC</text:p>
        </text:list-item>
        <text:list-item>
          <text:p text:style-name="List_20_1_Content_Last"> 4x 18650 Akku</text:p>
        </text:list-item>
      </text:list>
      <text:h text:style-name="Heading_20_3" text:outline-level="3"><text:bookmark-start text:name="__RefHeading___hauptverteiler_repeater_7"/><text:bookmark-start text:name="hauptverteiler_repeater"/>Hauptverteiler Repeater<text:bookmark-end text:name="__RefHeading___hauptverteiler_repeater_7"/><text:bookmark-end text:name="hauptverteiler_repeater"/></text:h>
      <text:list text:style-name="List_20_1" text:continue-numbering="false">
        <text:list-item>
          <text:p text:style-name="List_20_1_Content_First"> 6DBi Antenne mit Bandpassfilter <text:a xlink:type="simple" xlink:href="https://www.wlan-shop24.de/interline-horizon-868-helium-city-antenne-wetterfest-6dbi" text:style-name="Internet_20_link" text:visited-style-name="Visited_20_Internet_20_Link">https://www.wlan-shop24.de/interline-horizon-868-helium-city-antenne-wetterfest-6dbi</text:a></text:p>
        </text:list-item>
        <text:list-item>
          <text:p text:style-name="List_20_1_Content"> RAK Wireless 19003 &amp; RTC</text:p>
        </text:list-item>
        <text:list-item>
          <text:p text:style-name="List_20_1_Content"> Solar Regler <text:a xlink:type="simple" xlink:href="https://www.berrybase.de/dfrobot-solar-power-manager-5v-mppt-usb-solar-ladeeingang-5v-1a-ausgang-900ma-ladestrom" text:style-name="Internet_20_link" text:visited-style-name="Visited_20_Internet_20_Link">https://www.berrybase.de/dfrobot-solar-power-manager-5v-mppt-usb-solar-ladeeingang-5v-1a-ausgang-900ma-ladestrom</text:a></text:p>
        </text:list-item>
        <text:list-item>
          <text:p text:style-name="List_20_1_Content"> 6w Solar</text:p>
        </text:list-item>
        <text:list-item>
          <text:p text:style-name="List_20_1_Content"> 2x 26650 Akku Mindestgröße 10000mAh</text:p>
        </text:list-item>
        <text:list-item>
          <text:p text:style-name="List_20_1_Content_Last"> LMR400 Kabel wenn benötig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0::09:20</meta:creation-date>
    <dc:creator>Generated</dc:creator>
    <dc:date>2026-09-16T10::09:20</dc:date>
    <dc:language>en-US</dc:language>
    <meta:editing-cycles>1</meta:editing-cycles>
    <meta:editing-duration>PT0S</meta:editing-duration>
    <dc:title>projects:meshnet:node</dc:title>
  </office:meta>
</office:document-meta>
</file>