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0630d8fd0b248774e10c6be4e6b7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bluebreak:ubertooth"/><text:bookmark-start text:name="__RefHeading___ubertooth_1"/><text:bookmark-start text:name="ubertooth"/>Ubertooth<text:bookmark-end text:name="__RefHeading___ubertooth_1"/><text:bookmark-end text:name="ubertooth"/></text:h>
      <text:p text:style-name="Text_20_body">The <text:a xlink:type="simple" xlink:href="http://ubertooth.sourceforge.net/" text:style-name="Internet_20_link" text:visited-style-name="Visited_20_Internet_20_Link">Ubertooth One</text:a> is an Open Hardware &amp; Source project, that aims experimenting and learning about the Bluetooth technology.</text:p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  <text:p text:style-name="Text_20_body">We tested the Ubertooth software successfully on the following operating systems:</text:p>
      <text:list text:style-name="List_20_1" text:continue-numbering="false">
        <text:list-item>
          <text:p text:style-name="List_20_1_Content_First"> Arch Linux (AUR package inc. all software &amp; dependencies)</text:p>
        </text:list-item>
        <text:list-item>
          <text:p text:style-name="List_20_1_Content_Last"> Mac OS Lion</text:p>
        </text:list-item>
      </text:list>
      <text:h text:style-name="Heading_20_3" text:outline-level="3"><text:bookmark-start text:name="__RefHeading___arch_linux_4"/><text:bookmark-start text:name="arch_linux"/>Arch Linux<text:bookmark-end text:name="__RefHeading___arch_linux_4"/><text:bookmark-end text:name="arch_linux"/></text:h>
      <text:p text:style-name="Text_20_body">For those of you, installing packages with the help of <text:a xlink:type="simple" xlink:href="https://wiki.archlinux.org/index.php/Yaourt" text:style-name="Internet_20_link" text:visited-style-name="Visited_20_Internet_20_Link">yaourt</text:a> from the <text:a xlink:type="simple" xlink:href="https://aur.archlinux.org" text:style-name="Internet_20_link" text:visited-style-name="Visited_20_Internet_20_Link">AUR</text:a>, simply search for <text:span text:style-name="Emphasis">ubertooth</text:span>. Everyone else needs to install it manually.</text:p>
      <text:p text:style-name="Text_20_body">&lt;sxh; title:libbtbb;  bash&gt;
curl -o libbtbb-2012-10-R1.tar.xz <text:a xlink:type="simple" xlink:href="http://sourceforge.net/projects/libbtbb/files/libbtbb-2012-10-R1.tar.xz/download" text:style-name="Internet_20_link" text:visited-style-name="Visited_20_Internet_20_Link">http://sourceforge.net/projects/libbtbb/files/libbtbb-2012-10-R1.tar.xz/download</text:a>
tar xfv libbtbb-2012-10-R1.tar.xz
cd libbtbb-2012-10-R1
make
sudo make install
&lt;/sxh&gt;
&lt;sxh; title: ubertooth; bash&gt;
curl -o ubertooth-2012-10-R1.tar.xz <text:a xlink:type="simple" xlink:href="http://sourceforge.net/projects/ubertooth/files/ubertooth-2012-10-R1.tar.xz/download" text:style-name="Internet_20_link" text:visited-style-name="Visited_20_Internet_20_Link">http://sourceforge.net/projects/ubertooth/files/ubertooth-2012-10-R1.tar.xz/download</text:a>
tar xfv ubertooth-2012-10-R1.tar.xz
cd ubertooth-2012-10-R1/host
make
sudo make install
&lt;/sxh&gt;</text:p>
      <text:p text:style-name="Text_20_body"><text:a xlink:type="simple" xlink:href="http://ur1.ca/c3meh" text:style-name="Internet_20_link" text:visited-style-name="Visited_20_Internet_20_Link">http://ur1.ca/c3meh</text:a> –&gt; libbtbb-2012-10-R1.tar.xz</text:p>
      <text:p text:style-name="Text_20_body"><text:a xlink:type="simple" xlink:href="http://ur1.ca/c3mbo" text:style-name="Internet_20_link" text:visited-style-name="Visited_20_Internet_20_Link">http://ur1.ca/c3mbo</text:a> –&gt; ubertooth-2012-10-R1.tar.xz</text:p>
      <text:h text:style-name="Heading_20_3" text:outline-level="3"><text:bookmark-start text:name="__RefHeading___mac_os_mountain_lion_5"/><text:bookmark-start text:name="mac_os_mountain_lion"/>Mac OS (Mountain Lion)<text:bookmark-end text:name="__RefHeading___mac_os_mountain_lion_5"/><text:bookmark-end text:name="mac_os_mountain_lion"/></text:h>
      <text:p text:style-name="Text_20_body">The original guide of setup can be found <text:a xlink:type="simple" xlink:href="http://ubertooth.sourceforge.net/usage/build/#osx" text:style-name="Internet_20_link" text:visited-style-name="Visited_20_Internet_20_Link">here</text:a>.</text:p>
      <text:h text:style-name="Heading_20_4" text:outline-level="4"><text:bookmark-start text:name="__RefHeading___prerequisites_6"/><text:bookmark-start text:name="prerequisites"/>Prerequisites<text:bookmark-end text:name="__RefHeading___prerequisites_6"/><text:bookmark-end text:name="prerequisites"/></text:h>
      <text:p text:style-name="Text_20_body">First you need to install <text:a xlink:type="simple" xlink:href="http://www.macports.org/install.php" text:style-name="Internet_20_link" text:visited-style-name="Visited_20_Internet_20_Link">MacPorts</text:a>, then start off with the necessary python libraries for ubertooth-*.</text:p>
      <text:p text:style-name="Text_20_body">&lt;sxh; bash&gt;
sudo port install libusb wget py26-pyside-tools py26-pyusb-devel py26-numpy
&lt;/sxh&gt;</text:p>
      <text:p text:style-name="Text_20_body">PyUSB is also available in the repositories of MacPorts, still we installed it manually as described in the official guide.</text:p>
      <text:p text:style-name="Text_20_body">&lt;sxh; bash&gt;
curl -o pyusb-1.0.0a2.tar.gz <text:a xlink:type="simple" xlink:href="http://sourceforge.net/projects/pyusb/files/PyUSB%201.0/1.0.0-alpha-2/pyusb-1.0.0a2.tar.gz/download" text:style-name="Internet_20_link" text:visited-style-name="Visited_20_Internet_20_Link">http://sourceforge.net/projects/pyusb/files/PyUSB%201.0/1.0.0-alpha-2/pyusb-1.0.0a2.tar.gz/download</text:a>
tar xfv pyusb-1.0.0a2.tar.gz
cd pyusb-1.0.0a2
sudo python setup.py install
&lt;/sxh&gt;</text:p>
      <text:p text:style-name="Text_20_body">&lt;sxh; bash&gt;
curl -o libbtbb-2012-10-R1.tar.xz <text:a xlink:type="simple" xlink:href="http://sourceforge.net/projects/libbtbb/files/libbtbb-2012-10-R1.tar.xz/download" text:style-name="Internet_20_link" text:visited-style-name="Visited_20_Internet_20_Link">http://sourceforge.net/projects/libbtbb/files/libbtbb-2012-10-R1.tar.xz/download</text:a>
tar xfv libbtbb-2012-10-R1.tar.xz
cd libbtbb-2012-10-R1
make osx
sudo make osx-install
&lt;/sxh&gt;</text:p>
      <text:h text:style-name="Heading_20_4" text:outline-level="4"><text:bookmark-start text:name="__RefHeading___ubertooth_7"/><text:bookmark-start text:name="ubertooth1"/>ubertooth-*<text:bookmark-end text:name="__RefHeading___ubertooth_7"/><text:bookmark-end text:name="ubertooth1"/></text:h>
      <text:p text:style-name="Text_20_body">If you follow the official guide like described below, everything will be installed system-wide and work fine. Although, the ubertooth-specan-ui will be missing. To install that as well, please follow the commands, below the next paragraph. <draw:frame draw:style-name="mediaright" draw:name="0" text:anchor-type="paragraph" draw:z-index="0" svg:width="5.2916666666667cm" style:rel-width="100%" svg:height="2.004917184265cm" style:rel-height="scale"><draw:image xlink:href="Pictures/1b0630d8fd0b248774e10c6be4e6b7fa.png" xlink:type="simple" xlink:show="embed" xlink:actuate="onLoad"/></draw:frame></text:p>
      <text:p text:style-name="Text_20_body">&lt;sxh; title:ubertooth-* ;bash&gt;
curl -o ubertooth-2012-10-R1.tar.xz <text:a xlink:type="simple" xlink:href="http://sourceforge.net/projects/ubertooth/files/ubertooth-2012-10-R1.tar.xz/download" text:style-name="Internet_20_link" text:visited-style-name="Visited_20_Internet_20_Link">http://sourceforge.net/projects/ubertooth/files/ubertooth-2012-10-R1.tar.xz/download</text:a>
tar xfv ubertooth-2012-10-R1.tar.xz
cd ubertooth-2012-10-R1/host/bluetooth_rxtx
make
sudo make osx-install
&lt;/sxh&gt;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pdate will follow soon</text:p>
          </table:table-cell>
        </table:table-row>
      </table:table>
      <text:p text:style-name="Text_20_body">&lt;sxh; title:ubertooth-specan-ui ;bash&gt;
cd ubertooth-2012-10-R1/host/specan_ui/
sudo python ./setup.py install
python2.6 ubertooth-specan-ui
&lt;/sxh&gt;</text:p>
      <text:h text:style-name="Heading_20_2" text:outline-level="2"><text:bookmark-start text:name="__RefHeading___experiments_8"/><text:bookmark-start text:name="experiments"/>Experiments<text:bookmark-end text:name="__RefHeading___experiments_8"/><text:bookmark-end text:name="experiments"/></text:h>
      <text:h text:style-name="Heading_20_3" text:outline-level="3"><text:bookmark-start text:name="__RefHeading___basics_9"/><text:bookmark-start text:name="basics"/>Basics<text:bookmark-end text:name="__RefHeading___basics_9"/><text:bookmark-end text:name="basics"/></text:h>
      <text:p text:style-name="Text_20_body">Getting to know Ubertooth was the first goal to attend. You first need a basic understanding of the Bluetooth protocol and operating to understand what's going on in this magical world.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list text:style-name="List_20_1" text:continue-numbering="false">
        <text:list-item>
          <text:p text:style-name="List_20_1_Content_First"> <text:a xlink:type="simple" xlink:href="https://github.com/hackgnar/pyubertooth" text:style-name="Internet_20_link" text:visited-style-name="Visited_20_Internet_20_Link">pyubertooth</text:a></text:p>
        </text:list-item>
        <text:list-item>
          <text:p text:style-name="List_20_1_Content_Last"> <text:a xlink:type="simple" xlink:href="http://wiki.yobi.be/wiki/Ubertooth" text:style-name="Internet_20_link" text:visited-style-name="Visited_20_Internet_20_Link">Yobi 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4::58:22</meta:creation-date>
    <dc:creator>Generated</dc:creator>
    <dc:date>2026-08-11T04::58:22</dc:date>
    <dc:language>en-US</dc:language>
    <meta:editing-cycles>1</meta:editing-cycles>
    <meta:editing-duration>PT0S</meta:editing-duration>
    <dc:title>projects:security:bluebreak:ubertooth</dc:title>
  </office:meta>
</office:document-meta>
</file>