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dfe4f6b1407544767c0fcee7ce378.png"/>
  <manifest:file-entry manifest:media-type="image/png" manifest:full-path="Pictures/e78db453615acdb243e31bdabd610027.png"/>
  <manifest:file-entry manifest:media-type="image/jpeg" manifest:full-path="Pictures/1c3c924895e70de2228bac4d18c7cecf.jpg"/>
  <manifest:file-entry manifest:media-type="image/jpeg" manifest:full-path="Pictures/4c7a67111e70e7124dc6e7395c9a7d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rfid"/><text:bookmark-start text:name="__RefHeading___what_s_rfid_1"/><text:bookmark-start text:name="what_s_rfid"/>What's RFID?<text:bookmark-end text:name="__RefHeading___what_s_rfid_1"/><text:bookmark-end text:name="what_s_rfid"/></text:h>
      <table:table table:style-name="Table_Quotation1">
        <table:table-column/>
        <table:table-row>
          <table:table-cell office:value-type="string" table:style-name="Cell_Quotation1">
            <text:p text:style-name="tablealignleft">Radio-frequency identification (RFID) is the use of a wireless non-contact system that uses radio-frequency electromagnetic fields to transfer data from a tag attached to an object, for the purposes of automatic identification and tracking.</text:p>
          </table:table-cell>
        </table:table-row>
      </table:table>
      <text:h text:style-name="Heading_20_1" text:outline-level="1"><text:bookmark-start text:name="__RefHeading___what_is_nfc_2"/><text:bookmark-start text:name="what_is_nfc"/>What is NFC<text:bookmark-end text:name="__RefHeading___what_is_nfc_2"/><text:bookmark-end text:name="what_is_nfc"/></text:h>
      <table:table table:style-name="Table_Quotation1">
        <table:table-column/>
        <table:table-row>
          <table:table-cell office:value-type="string" table:style-name="Cell_Quotation1">
            <text:p text:style-name="tablealignleft">Near field communication (NFC) is a set of communication protocols that enable two electronic devices, one of which is usually a portable device such as a smartphone, to establish communication by bringing them within 4 cm (2 in) of each other.</text:p>
          </table:table-cell>
        </table:table-row>
      </table:table>
      <text:h text:style-name="Heading_20_1" text:outline-level="1"><text:bookmark-start text:name="__RefHeading___rfid_hardware_3"/><text:bookmark-start text:name="rfid_hardware"/>RFID Hardware<text:bookmark-end text:name="__RefHeading___rfid_hardware_3"/><text:bookmark-end text:name="rfid_hardware"/></text:h>
      <text:h text:style-name="Heading_20_2" text:outline-level="2"><text:bookmark-start text:name="__RefHeading___reader_writer_4"/><text:bookmark-start text:name="reader_writer"/>Reader/Writer<text:bookmark-end text:name="__RefHeading___reader_writer_4"/><text:bookmark-end text:name="reader_writer"/></text:h>
      <text:h text:style-name="Heading_20_3" text:outline-level="3"><text:bookmark-start text:name="__RefHeading___touch-a-tag_5"/><text:bookmark-start text:name="touch-a-tag"/>Touch-a-tag<text:bookmark-end text:name="__RefHeading___touch-a-tag_5"/><text:bookmark-end text:name="touch-a-tag"/></text:h>
      <text:p text:style-name="Text_20_body"><draw:frame draw:style-name="mediaright" draw:name="0" text:anchor-type="paragraph" draw:z-index="0" svg:width="7.9375cm" style:rel-width="100%" svg:height="5.953125cm" style:rel-height="scale"><draw:image xlink:href="Pictures/bd1dfe4f6b1407544767c0fcee7ce378.png" xlink:type="simple" xlink:show="embed" xlink:actuate="onLoad"/></draw:frame></text:p>
      <text:p text:style-name="Text_20_body">C3L is in possession of several <text:a xlink:type="simple" xlink:href="http://www.touchatag.com" text:style-name="Internet_20_link" text:visited-style-name="Visited_20_Internet_20_Link">Touchatag</text:a> readers which work fine on Linux (after some hacking)</text:p>
      <text:p text:style-name="Text_20_body"><text:a xlink:type="simple" xlink:href="http://www.getdigital.de/products/Touchatag" text:style-name="Internet_20_link" text:visited-style-name="Visited_20_Internet_20_Link">getdigital.de</text:a></text:p>
      <text:h text:style-name="Heading_20_3" text:outline-level="3"><text:bookmark-start text:name="__RefHeading___acr122u_6"/><text:bookmark-start text:name="acr122u"/>ACR122U<text:bookmark-end text:name="__RefHeading___acr122u_6"/><text:bookmark-end text:name="acr122u"/></text:h>
      <text:p text:style-name="Text_20_body"><draw:frame draw:style-name="media" draw:name="1" text:anchor-type="as-char" draw:z-index="1" svg:width="7.9375cm" style:rel-width="100%" svg:height="7.9375cm" style:rel-height="scale"><draw:image xlink:href="Pictures/e78db453615acdb243e31bdabd610027.png" xlink:type="simple" xlink:show="embed" xlink:actuate="onLoad"/></draw:frame></text:p>
      <text:p text:style-name="Text_20_body">A good piece of hardware with a good linux support.</text:p>
      <text:h text:style-name="Heading_20_3" text:outline-level="3"><text:bookmark-start text:name="__RefHeading___proxmark_7"/><text:bookmark-start text:name="proxmark"/>Proxmark<text:bookmark-end text:name="__RefHeading___proxmark_7"/><text:bookmark-end text:name="proxmark"/></text:h>
      <text:p text:style-name="Text_20_body"><draw:frame draw:style-name="media" draw:name="2" text:anchor-type="as-char" draw:z-index="2" svg:width="7.9375cm" style:rel-width="100%" svg:height="6.2786865234375cm" style:rel-height="scale"><draw:image xlink:href="Pictures/1c3c924895e70de2228bac4d18c7cecf.jpg" xlink:type="simple" xlink:show="embed" xlink:actuate="onLoad"/></draw:frame></text:p>
      <text:p text:style-name="Text_20_body">Works like a charm under linux!</text:p>
      <text:h text:style-name="Heading_20_2" text:outline-level="2"><text:bookmark-start text:name="__RefHeading___nfc_tags_8"/><text:bookmark-start text:name="nfc_tags"/>NFC Tags<text:bookmark-end text:name="__RefHeading___nfc_tags_8"/><text:bookmark-end text:name="nfc_tags"/></text:h>
      <text:p text:style-name="Text_20_body"><draw:frame draw:style-name="mediaright" draw:name="3" text:anchor-type="paragraph" draw:z-index="3" svg:width="5.2916666666667cm" style:rel-width="100%" svg:height="5.2916666666667cm" style:rel-height="scale"><draw:image xlink:href="Pictures/4c7a67111e70e7124dc6e7395c9a7ddc.jpg" xlink:type="simple" xlink:show="embed" xlink:actuate="onLoad"/></draw:frame></text:p>
      <text:h text:style-name="Heading_20_3" text:outline-level="3"><text:bookmark-start text:name="__RefHeading___ntag216_9"/><text:bookmark-start text:name="ntag216"/>NTAG216<text:bookmark-end text:name="__RefHeading___ntag216_9"/><text:bookmark-end text:name="ntag216"/></text:h>
      <text:p text:style-name="Text_20_body">Those are the NFC tags we use to chip our Hackerspace passports.<text:line-break/>
Capacity: 888 Byte. <text:line-break/>
Standard: NFC Forum Type 2 Tag ISO 14 443 A</text:p>
      <text:p text:style-name="Preformatted_20_Text">nfc-mfultralight r dump.mfd<text:line-break/>nfc-mfultralight w dump.mfd</text:p>
      <text:h text:style-name="Heading_20_1" text:outline-level="1"><text:bookmark-start text:name="__RefHeading___rfid_software_10"/><text:bookmark-start text:name="rfid_software"/>RFID Software<text:bookmark-end text:name="__RefHeading___rfid_software_10"/><text:bookmark-end text:name="rfid_software"/></text:h>
      <text:h text:style-name="Heading_20_2" text:outline-level="2"><text:bookmark-start text:name="__RefHeading___libnfc_11"/><text:bookmark-start text:name="libnfc"/>libnfc<text:bookmark-end text:name="__RefHeading___libnfc_11"/><text:bookmark-end text:name="libnfc"/></text:h>
      <text:p text:style-name="Preformatted_20_Text">sudo apt-get install libnfc-dev</text:p>
      <text:h text:style-name="Heading_20_2" text:outline-level="2"><text:bookmark-start text:name="__RefHeading___rfidiot_12"/><text:bookmark-start text:name="rfidiot"/>RFIDIOt<text:bookmark-end text:name="__RefHeading___rfidiot_12"/><text:bookmark-end text:name="rfidiot"/></text:h>
      <text:p text:style-name="Text_20_body">A bunch of <text:a xlink:type="simple" xlink:href="https://github.com/AdamLaurie/RFIDIOt" text:style-name="Internet_20_link" text:visited-style-name="Visited_20_Internet_20_Link">python scripts</text:a>. Preinstalled on Kali linux.</text:p>
      <text:h text:style-name="Heading_20_2" text:outline-level="2"><text:bookmark-start text:name="__RefHeading___mfoc_13"/><text:bookmark-start text:name="mfoc"/>mfoc<text:bookmark-end text:name="__RefHeading___mfoc_13"/><text:bookmark-end text:name="mfoc"/></text:h>
      <text:p text:style-name="Text_20_body">Mifare Classic Offline Cracker is a tool that can recover keys from Mifare Classic cards.</text:p>
      <text:p text:style-name="Text_20_body"><text:span text:style-name="Strong_20_Emphasis"><text:a xlink:type="simple" xlink:href="http://code.google.com/p/nfc-tools/wiki/mfoc" text:style-name="Internet_20_link" text:visited-style-name="Visited_20_Internet_20_Link">Website</text:a></text:span></text:p>
      <text:h text:style-name="Heading_20_2" text:outline-level="2"><text:bookmark-start text:name="__RefHeading___mfcuk_14"/><text:bookmark-start text:name="mfcuk"/>mfcuk<text:bookmark-end text:name="__RefHeading___mfcuk_14"/><text:bookmark-end text:name="mfcuk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Installation procedure was from 2012. Now the installation is straight forward!</text:p>
          </table:table-cell>
        </table:table-row>
      </table:table>
      <text:p text:style-name="Text_20_body">MFCUK - MiFare Classic Universal toolKit.
Toolkit containing samples and various tools based on and around libnfc and crapto1, with emphasis on Mifare Classic NXP/Philips RFID cards. </text:p>
      <text:p text:style-name="Text_20_body">Special emphasis of the toolkit is on the following:</text:p>
      <text:list text:style-name="List_20_1" text:continue-numbering="false">
        <text:list-item>
          <text:p text:style-name="List_20_1_Content_First"> mifare classic weakness demonstration/exploitation </text:p>
        </text:list-item>
        <text:list-item>
          <text:p text:style-name="List_20_1_Content"> demonstrate use of libnfc (and ACR122 readers) </text:p>
        </text:list-item>
        <text:list-item>
          <text:p text:style-name="List_20_1_Content_Last"> demonstrate use of Crapto1 implementation to confirm internal workings and to verify theoretical/practical weaknesses/attacks</text:p>
        </text:list-item>
      </text:list>
      <text:p text:style-name="Text_20_body">**<text:a xlink:type="simple" xlink:href="http://code.google.com/p/mfcuk/" text:style-name="Internet_20_link" text:visited-style-name="Visited_20_Internet_20_Link">Website</text:a>
**</text:p>
      <text:h text:style-name="Heading_20_3" text:outline-level="3"><text:bookmark-start text:name="__RefHeading___mfoc_mfcuk_installation_guides_15"/><text:bookmark-start text:name="mfoc_mfcuk_installation_guides"/>mfoc &amp; mfcuk installation guides<text:bookmark-end text:name="__RefHeading___mfoc_mfcuk_installation_guides_15"/><text:bookmark-end text:name="mfoc_mfcuk_installation_guides"/></text:h>
      <text:h text:style-name="Heading_20_4" text:outline-level="4"><text:bookmark-start text:name="__RefHeading___ubuntu_16"/><text:bookmark-start text:name="ubuntu"/>Ubuntu<text:bookmark-end text:name="__RefHeading___ubuntu_16"/><text:bookmark-end text:name="ubuntu"/></text:h>
      <text:p text:style-name="Text_20_body">Install the pcscd package.</text:p>
      <text:p text:style-name="Preformatted_20_Text">sudo apt-get install pcscd</text:p>
      <text:p text:style-name="Text_20_body">Install libccid</text:p>
      <text:p text:style-name="Preformatted_20_Text">sudo apt-get install libccid</text:p>
      <text:p text:style-name="Text_20_body">Install autoreconf</text:p>
      <text:p text:style-name="Preformatted_20_Text">sudo apt-get install autoreconf</text:p>
      <text:p text:style-name="Text_20_body">Install <text:a xlink:type="simple" xlink:href="http://libnfc.googlecode.com/files/libnfc-1.3.9.tar.gz" text:style-name="Internet_20_link" text:visited-style-name="Visited_20_Internet_20_Link">libnfc-1.3.9</text:a></text:p>
      <text:p text:style-name="Preformatted_20_Text">autoreconf -vis<text:line-break/>./configure<text:line-break/>make<text:line-break/>sudo make install</text:p>
      <text:p text:style-name="Text_20_body">Download <text:a xlink:type="simple" xlink:href="http://nfc-tools.googlecode.com/files/mfoc-0.09.tar.gz" text:style-name="Internet_20_link" text:visited-style-name="Visited_20_Internet_20_Link">mfoc</text:a></text:p>
      <text:p text:style-name="Preformatted_20_Text">autoreconf -vis<text:line-break/>./configure<text:line-break/>make<text:line-break/>sudo make install</text:p>
      <text:p text:style-name="Text_20_body">If you encounter problems after the execution, do this:</text:p>
      <text:p text:style-name="Preformatted_20_Text">sudo ln -s /usr/local/lib/libncf.so* /usr/lib/</text:p>
      <text:p text:style-name="Text_20_body">Now mfoc should be up and running.</text:p>
      <text:p text:style-name="Text_20_body">Download and install <text:a xlink:type="simple" xlink:href="http://libnfc.googlecode.com/files/libnfc-1.5.1.tar.gz" text:style-name="Internet_20_link" text:visited-style-name="Visited_20_Internet_20_Link">libnfc-1.5.1</text:a></text:p>
      <text:p text:style-name="Preformatted_20_Text">autoreconf -vis<text:line-break/>./configure<text:line-break/>make<text:line-break/>sudo make install</text:p>
      <text:p text:style-name="Text_20_body">Download <text:a xlink:type="simple" xlink:href="http://code.google.com/p/mfcuk/" text:style-name="Internet_20_link" text:visited-style-name="Visited_20_Internet_20_Link">mfcuk</text:a></text:p>
      <text:p text:style-name="Preformatted_20_Text">svn checkout http://mfcuk.googlecode.com/svn/trunk/ mfcuk-read-only</text:p>
      <text:p text:style-name="Text_20_body">Symlink shared object libs!</text:p>
      <text:p text:style-name="Preformatted_20_Text">sudo ln -s /usr/local/lib/libncf.so* /usr/lib/</text:p>
      <text:p text:style-name="Text_20_body">Install mfcuk</text:p>
      <text:p text:style-name="Preformatted_20_Text">autoreconf -vis<text:line-break/>automake --add-missing<text:line-break/>autoconf <text:line-break/>./configure</text:p>
      <text:p text:style-name="Text_20_body">Now open the Makefiles in /mfcuk-read-only &amp; /mfcuk-read-only/src and search for the line LIBS = .Replace it with:</text:p>
      <text:p text:style-name="Preformatted_20_Text">LIBS = $(LIBNFC_LIBS)</text:p>
      <text:p text:style-name="Text_20_body">Now…</text:p>
      <text:p text:style-name="Preformatted_20_Text">make<text:line-break/>sudo make install</text:p>
      <text:p text:style-name="Text_20_body">Final step</text:p>
      <text:p text:style-name="Preformatted_20_Text">cd /mfcuk-read-only/src<text:line-break/>cp data /usr/local/bin</text:p>
      <text:p text:style-name="Text_20_body">Now you should be ready for ownag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3::26:13</meta:creation-date>
    <dc:creator>Generated</dc:creator>
    <dc:date>2026-08-14T03::26:13</dc:date>
    <dc:language>en-US</dc:language>
    <meta:editing-cycles>1</meta:editing-cycles>
    <meta:editing-duration>PT0S</meta:editing-duration>
    <dc:title>projects:security:rfid</dc:title>
  </office:meta>
</office:document-meta>
</file>