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security:warxing:kismet"/><text:bookmark-start text:name="__RefHeading___kismet_1"/><text:bookmark-start text:name="kismet"/>kismet<text:bookmark-end text:name="__RefHeading___kismet_1"/><text:bookmark-end text:name="kismet"/></text:h>
      <text:p text:style-name="Text_20_body"><text:span text:style-name="Strong_20_Emphasis">What is Kismet?</text:span></text:p>
      <text:p text:style-name="Text_20_body">"<text:span text:style-name="Emphasis">Kismet is an 802.11 layer2 wireless network detector, sniffer, and intrusion detection system. Kismet will work with any wireless card which supports raw monitoring (rfmon) mode, and (with appropriate hardware) can sniff 802.11b, 802.11a, 802.11g, and 802.11n traffic. Kismet also supports plugins which allow sniffing other media such as DECT.</text:span></text:p>
      <text:p text:style-name="Text_20_body"><text:span text:style-name="Emphasis">Kismet identifies networks by passively collecting packets and detecting standard named networks, detecting (and given time, decloaking) hidden networks, and infering the presence of nonbeaconing networks via data traffic.</text:span>"</text:p>
      <text:p text:style-name="Text_20_body"><text:span text:style-name="Emphasis"><text:span text:style-name="Strong_20_Emphasis">– Source: <text:a xlink:type="simple" xlink:href="https://kismetwireless.net" text:style-name="Internet_20_link" text:visited-style-name="Visited_20_Internet_20_Link">https://kismetwireless.net</text:a></text:span></text:span></text:p>
      <text:p text:style-name="Text_20_body"><text:span text:style-name="Strong_20_Emphasis">Note:</text:span> The best resource for detailed information about kismet is the <text:a xlink:type="simple" xlink:href="https://kismetwireless.net/documentation.shtml#readme" text:style-name="Internet_20_link" text:visited-style-name="Visited_20_Internet_20_Link">documentation</text:a>.</text:p>
      <text:list text:style-name="Numbering_20_1" text:continue-numbering="false">
        <text:list-item>
          <text:p text:style-name="Numbering_20_1_Content_First"> <text:a xlink:type="simple" xlink:href="https://wiki.c3l.lu/doku.php?id=projects:warxing:kismet:installation" text:style-name="Internet_20_link" text:visited-style-name="Visited_20_Internet_20_Link">Installation</text:a></text:p>
        </text:list-item>
        <text:list-item>
          <text:p text:style-name="Numbering_20_1_Content"> <text:a xlink:type="simple" xlink:href="https://wiki.c3l.lu/doku.php?id=projects:warxing:kismet:configuration" text:style-name="Internet_20_link" text:visited-style-name="Visited_20_Internet_20_Link">Configuration</text:a></text:p>
        </text:list-item>
        <text:list-item>
          <text:p text:style-name="Numbering_20_1_Content"> <text:a xlink:type="simple" xlink:href="https://wiki.c3l.lu/doku.php?id=projects:warxing:kismet:dryrun" text:style-name="Internet_20_link" text:visited-style-name="Visited_20_Internet_20_Link">Dry Run &amp; Troubleshooting</text:a></text:p>
        </text:list-item>
        <text:list-item>
          <text:p text:style-name="Numbering_20_1_Content"> Configure <text:a xlink:type="simple" xlink:href="https://wiki.c3l.lu/doku.php?id=projects:warxing:kismet:kismet.conf" text:style-name="Internet_20_link" text:visited-style-name="Visited_20_Internet_20_Link">kismet.conf</text:a></text:p>
        </text:list-item>
        <text:list-item>
          <text:p text:style-name="Numbering_20_1_Content_Last"> Start off using it.</text:p>
        </text:list-item>
      </text:list>
      <text:h text:style-name="Heading_20_3" text:outline-level="3"><text:bookmark-start text:name="__RefHeading___export_logs_as_csv_2"/><text:bookmark-start text:name="export_logs_as_csv"/>Export logs as csv<text:bookmark-end text:name="__RefHeading___export_logs_as_csv_2"/><text:bookmark-end text:name="export_logs_as_csv"/></text:h>
      <text:p text:style-name="Text_20_body">&lt;sxh bash;&gt;
~:$ git clone git://git.gnome.org/libxslt
~:$ cd libxslt
~:$ ./autogen
~:$ ./configure
~:$ make
~:$ cd xsltproc
~:$ vim transform.xslt # copy this stylesheet to this file, <text:a xlink:type="simple" xlink:href="http://www.rodneybeede.com/Convert_Kismet_netxml_to_csv.html" text:style-name="Internet_20_link" text:visited-style-name="Visited_20_Internet_20_Link">www.rodneybeede.com/Convert_Kismet_netxml_to_csv.html</text:a>
~:$ ./xsltproc -o Kismet.csv transform.xslt ./kismet.netxml
&lt;/sxh&gt;</text:p>
      <text:p text:style-name="Text_20_body">More information can be found here:</text:p>
      <text:list text:style-name="List_20_1" text:continue-numbering="false">
        <text:list-item>
          <text:p text:style-name="List_20_1_Content_First"> <text:a xlink:type="simple" xlink:href="http://www.rodneybeede.com/Convert_Kismet_netxml_to_csv.html" text:style-name="Internet_20_link" text:visited-style-name="Visited_20_Internet_20_Link">www.rodneybeede.com/Convert_Kismet_netxml_to_csv.html</text:a></text:p>
        </text:list-item>
        <text:list-item>
          <text:p text:style-name="List_20_1_Content_Last"> <text:a xlink:type="simple" xlink:href="http://xmlsoft.org/XSLT/downloads.html" text:style-name="Internet_20_link" text:visited-style-name="Visited_20_Internet_20_Link">http://xmlsoft.org/XSLT/downloads.html</text:a></text:p>
        </text:list-item>
      </text:list>
      <text:h text:style-name="Heading_20_2" text:outline-level="2"><text:bookmark-start text:name="__RefHeading___suite_3"/><text:bookmark-start text:name="suite"/>Suite<text:bookmark-end text:name="__RefHeading___suite_3"/><text:bookmark-end text:name="suite"/></text:h>
      <text:p text:style-name="Text_20_body">Due to the fact of the broad fielding of kismet, some more ancillary software has been built around it.</text:p>
      <text:h text:style-name="Heading_20_3" text:outline-level="3"><text:bookmark-start text:name="__RefHeading___giskismet_4"/><text:bookmark-start text:name="giskismet"/>giskismet<text:bookmark-end text:name="__RefHeading___giskismet_4"/><text:bookmark-end text:name="giskismet"/></text:h>
      <text:p text:style-name="Text_20_body"><text:span text:style-name="Emphasis">GISKismet is a wireless recon visualization tool to represent data gathered using Kismet in a flexible manner. GISKismet stores the information in a database so that the user can generate graphs using SQL. GISKismet currently uses SQLite for the database and GoogleEarth / KML files for graphing.</text:span></text:p>
      <text:p text:style-name="Text_20_body"><text:span text:style-name="Emphasis"><text:span text:style-name="Strong_20_Emphasis">– Source: <text:a xlink:type="simple" xlink:href="http://trac.assembla.com/giskismet/" text:style-name="Internet_20_link" text:visited-style-name="Visited_20_Internet_20_Link">giskismet.org</text:a></text:span></text:span></text:p>
      <text:h text:style-name="Heading_20_3" text:outline-level="3"><text:bookmark-start text:name="__RefHeading___kismet_log_viewer_klv_5"/><text:bookmark-start text:name="kismet_log_viewer_klv"/>Kismet Log Viewer (KLV)<text:bookmark-end text:name="__RefHeading___kismet_log_viewer_klv_5"/><text:bookmark-end text:name="kismet_log_viewer_klv"/></text:h>
      <text:p text:style-name="Text_20_body"><text:span text:style-name="Emphasis">Outputs html interface to Kismet .xml log files.</text:span></text:p>
      <text:p text:style-name="Text_20_body"><text:span text:style-name="Emphasis"><text:span text:style-name="Strong_20_Emphasis">– Source: <text:a xlink:type="simple" xlink:href="http://mindflip.org/klv/" text:style-name="Internet_20_link" text:visited-style-name="Visited_20_Internet_20_Link">http://mindflip.org/klv/</text:a></text:span></text:span></text:p>
      <text:p text:style-name="Text_20_body"><text:a xlink:type="simple" xlink:href="https://aur.archlinux.org/packages/?O=0&amp;C=0&amp;SeB=nd&amp;K=kismet&amp;outdated=&amp;SB=n&amp;SO=a&amp;PP=50&amp;do_Search=Go" text:style-name="Internet_20_link" text:visited-style-name="Visited_20_Internet_20_Link">https://aur.archlinux.org/packages/?O=0&amp;C=0&amp;SeB=nd&amp;K=kismet&amp;outdated=&amp;SB=n&amp;SO=a&amp;PP=50&amp;do_Search=Go</text:a></text:p>
      <text:h text:style-name="Heading_20_2" text:outline-level="2"><text:bookmark-start text:name="__RefHeading___references_6"/><text:bookmark-start text:name="references"/>References<text:bookmark-end text:name="__RefHeading___references_6"/><text:bookmark-end text:name="references"/></text:h>
      <text:list text:style-name="List_20_1" text:continue-numbering="false">
        <text:list-item>
          <text:p text:style-name="LastListParagraph_List_20_1_Content_First"> <text:a xlink:type="simple" xlink:href="https://code.google.com/p/macuserspaceusbwifi/" text:style-name="Internet_20_link" text:visited-style-name="Visited_20_Internet_20_Link">https://code.google.com/p/macuserspaceusbwifi/</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9::10:15</meta:creation-date>
    <dc:creator>Generated</dc:creator>
    <dc:date>2026-08-12T19::10:15</dc:date>
    <dc:language>en-US</dc:language>
    <meta:editing-cycles>1</meta:editing-cycles>
    <meta:editing-duration>PT0S</meta:editing-duration>
    <dc:title>projects:security:warxing:kismet</dc:title>
  </office:meta>
</office:document-meta>
</file>