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11750383103590ce7ef096e19313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ifisec"/><text:bookmark-start text:name="__RefHeading___wifisec_1"/><text:bookmark-start text:name="wifisec"/>#WifiSec<text:bookmark-end text:name="__RefHeading___wifisec_1"/><text:bookmark-end text:name="wifisec"/></text:h>
      <text:p text:style-name="Text_20_body"><draw:frame draw:style-name="mediaright" draw:name="0" text:anchor-type="paragraph" draw:z-index="0" svg:width="7.9375cm" style:rel-width="100%" svg:height="8.6986301369863cm" style:rel-height="scale"><draw:image xlink:href="Pictures/3d11750383103590ce7ef096e193136c.png" xlink:type="simple" xlink:show="embed" xlink:actuate="onLoad"/></draw:frame></text:p>
      <text:p text:style-name="Text_20_body"><text:span text:style-name="Emphasis"><text:span text:style-name="Strong_20_Emphasis"><text:a xlink:type="simple" xlink:href="https://wifisec.lu" text:style-name="Internet_20_link" text:visited-style-name="Visited_20_Internet_20_Link">#WifiSec</text:a></text:span> helps users to visualize accurate, objective &amp; anonymous data, about the current state of Wireless Security in Luxembourg.</text:span></text:p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In order to get reliable results while scanning the areas, we used the <text:a xlink:type="simple" xlink:href="https://wiki.c3l.lu/doku.php?id=projects:security:warxing:warbox" text:style-name="Internet_20_link" text:visited-style-name="Visited_20_Internet_20_Link">WarBox</text:a>.</text:p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56:30</meta:creation-date>
    <dc:creator>Generated</dc:creator>
    <dc:date>2026-08-12T15::56:30</dc:date>
    <dc:language>en-US</dc:language>
    <meta:editing-cycles>1</meta:editing-cycles>
    <meta:editing-duration>PT0S</meta:editing-duration>
    <dc:title>projects:security:wifisec</dc:title>
  </office:meta>
</office:document-meta>
</file>