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d7a7887ec0a385655b875f8081a0fae5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right" draw:name="0" text:anchor-type="paragraph" draw:z-index="0" svg:width="5.2916666666667cm" style:rel-width="100%" svg:height="5.2916666666667cm" style:rel-height="scale"><draw:image xlink:href="Pictures/d7a7887ec0a385655b875f8081a0fae5.png" xlink:type="simple" xlink:show="embed" xlink:actuate="onLoad"/></draw:frame></text:p>
      <text:h text:style-name="Heading_20_1" text:outline-level="1"><text:bookmark text:name="services:grocy"/><text:bookmark-start text:name="__RefHeading___grocy_1"/><text:bookmark-start text:name="grocy"/>Grocy<text:bookmark-end text:name="__RefHeading___grocy_1"/><text:bookmark-end text:name="grocy"/></text:h>
      <text:p text:style-name="Text_20_body">We run a <text:a xlink:type="simple" xlink:href="https://grocy.info/" text:style-name="Internet_20_link" text:visited-style-name="Visited_20_Internet_20_Link">Grocy</text:a> instance over at <text:a xlink:type="simple" xlink:href="https://stock.c3l.lu/" text:style-name="Internet_20_link" text:visited-style-name="Visited_20_Internet_20_Link">https://stock.c3l.lu/</text:a> to keep track of our stock of food &amp; drinks, books and stuff in general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9::13:03</meta:creation-date>
    <dc:creator>Generated</dc:creator>
    <dc:date>2026-08-12T19::13:03</dc:date>
    <dc:language>en-US</dc:language>
    <meta:editing-cycles>1</meta:editing-cycles>
    <meta:editing-duration>PT0S</meta:editing-duration>
    <dc:title>services:grocy</dc:title>
  </office:meta>
</office:document-meta>
</file>