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0648551d0c0fdb9bcda85b5378822d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0" text:anchor-type="paragraph" draw:z-index="0" svg:width="6.6145833333333cm" style:rel-width="100%" svg:height="2.0372916666667cm" style:rel-height="scale"><draw:image xlink:href="Pictures/00648551d0c0fdb9bcda85b5378822d2.png" xlink:type="simple" xlink:show="embed" xlink:actuate="onLoad"/></draw:frame>
</text:p>
      <text:p text:style-name="Text_20_body"><text:bookmark text:name="services:mirroring:cpan"/>Our mirror runs at <text:a xlink:type="simple" xlink:href="http://cpan.c3l.lu" text:style-name="Internet_20_link" text:visited-style-name="Visited_20_Internet_20_Link">cpan.c3l.lu</text:a></text:p>
      <text:p text:style-name="Text_20_body"><text:span text:style-name="Source_20_Text">sudo cpan <text:line-break/>
cpan[1]&gt; o conf urllist <text:line-break/>
cpan[1]&gt; o conf urllist push <text:a xlink:type="simple" xlink:href="http://cpan.c3l.lu" text:style-name="Internet_20_link" text:visited-style-name="Visited_20_Internet_20_Link">http://cpan.c3l.lu</text:a> <text:line-break/>
cpan[1]&gt; o conf commit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5::57:07</meta:creation-date>
    <dc:creator>Generated</dc:creator>
    <dc:date>2026-08-11T05::57:07</dc:date>
    <dc:language>en-US</dc:language>
    <meta:editing-cycles>1</meta:editing-cycles>
    <meta:editing-duration>PT0S</meta:editing-duration>
    <dc:title>services:mirroring:cpan</dc:title>
  </office:meta>
</office:document-meta>
</file>