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c4084330058477885c77333e9dad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mumble"/><text:bookmark-start text:name="__RefHeading___mumble_1"/><text:bookmark-start text:name="mumble"/>Mumble<text:bookmark-end text:name="__RefHeading___mumble_1"/><text:bookmark-end text:name="mumble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Pictures/77c4084330058477885c77333e9dad3a.png" xlink:type="simple" xlink:show="embed" xlink:actuate="onLoad"/></draw:frame></text:p>
      <text:p text:style-name="Text_20_body">A mumble server is a good alternative to Skype or Teamspeak, so providing one, gives users a wire to the <text:a xlink:type="simple" xlink:href="https://wiki.c3l.lu/doku.php?id=organization:chaosmeetings" text:style-name="Internet_20_link" text:visited-style-name="Visited_20_Internet_20_Link">ChaosMeetings</text:a>.</text:p>
      <text:p text:style-name="Preformatted_20_Text">mumble://metalgamer.eu/?version=1.2.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0::12:03</meta:creation-date>
    <dc:creator>Generated</dc:creator>
    <dc:date>2026-08-13T00::12:03</dc:date>
    <dc:language>en-US</dc:language>
    <meta:editing-cycles>1</meta:editing-cycles>
    <meta:editing-duration>PT0S</meta:editing-duration>
    <dc:title>services:mumble</dc:title>
  </office:meta>
</office:document-meta>
</file>