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784bb481fa12b0ac3de22f09dfe594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
<draw:frame draw:style-name="mediaright" draw:name="0" text:anchor-type="paragraph" draw:z-index="0" svg:width="5.2916666666667cm" style:rel-width="100%" svg:height="5.2916666666667cm" style:rel-height="scale"><draw:image xlink:href="Pictures/1784bb481fa12b0ac3de22f09dfe5941.png" xlink:type="simple" xlink:show="embed" xlink:actuate="onLoad"/></draw:frame></text:p>
      <text:h text:style-name="Heading_20_1" text:outline-level="1"><text:bookmark text:name="services:pad"/><text:bookmark-start text:name="__RefHeading___hedgedoc_hackmd_1"/><text:bookmark-start text:name="hedgedoc_hackmd"/>HedgeDoc (HackMD)<text:bookmark-end text:name="__RefHeading___hedgedoc_hackmd_1"/><text:bookmark-end text:name="hedgedoc_hackmd"/></text:h>
      <text:p text:style-name="Text_20_body">We are running (<text:a xlink:type="simple" xlink:href="https://hedgedoc.org" text:style-name="Internet_20_link" text:visited-style-name="Visited_20_Internet_20_Link">HedgeDoc</text:a>) as our Pad software. It is used to write press statements, articles for projects and so on.</text:p>
      <text:h text:style-name="Heading_20_2" text:outline-level="2"><text:bookmark-start text:name="__RefHeading___pad.c3l.lu_2"/><text:bookmark-start text:name="pad.c3l.lu"/>pad.c3l.lu<text:bookmark-end text:name="__RefHeading___pad.c3l.lu_2"/><text:bookmark-end text:name="pad.c3l.lu"/></text:h>
      <text:p text:style-name="Text_20_body">If you'd like to have a Pad account on our server, you can become a <text:a xlink:type="simple" xlink:href="https://wiki.c3l.lu/doku.php?id=organization:membership" text:style-name="Internet_20_link" text:visited-style-name="Visited_20_Internet_20_Link">member</text:a> of the club.
If you are already a member and don't have an account yet, you should open a <text:a xlink:type="simple" xlink:href="https://wiki.c3l.lu/doku.php?id=services:rt" text:style-name="Internet_20_link" text:visited-style-name="Visited_20_Internet_20_Link">Ticket for NOC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1T00::56:16</meta:creation-date>
    <dc:creator>Generated</dc:creator>
    <dc:date>2026-08-11T00::56:16</dc:date>
    <dc:language>en-US</dc:language>
    <meta:editing-cycles>1</meta:editing-cycles>
    <meta:editing-duration>PT0S</meta:editing-duration>
    <dc:title>services:pad</dc:title>
  </office:meta>
</office:document-meta>
</file>