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plates:events"/><text:bookmark-start text:name="__RefHeading___page_1"/><text:bookmark-start text:name="page"/>@!!PAGE@<text:bookmark-end text:name="__RefHeading___page_1"/><text:bookmark-end text:name="pa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DAY/MONTH/YEAR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HH:MM (local time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Venue Name, Exact Address, Coordinates, OpenStreetMap Link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Short Description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(Optional)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@USER@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(Optional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05::25:47</meta:creation-date>
    <dc:creator>Generated</dc:creator>
    <dc:date>2026-08-19T05::25:47</dc:date>
    <dc:language>en-US</dc:language>
    <meta:editing-cycles>1</meta:editing-cycles>
    <meta:editing-duration>PT0S</meta:editing-duration>
    <dc:title>templates:events</dc:title>
  </office:meta>
</office:document-meta>
</file>