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5c8d8d36b7305df8600bac4554a119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jonaszenjev"/><text:bookmark-start text:name="__RefHeading___jonaszenjev_1"/><text:bookmark-start text:name="jonaszenjev"/>jonaszenjev<text:bookmark-end text:name="__RefHeading___jonaszenjev_1"/><text:bookmark-end text:name="jonaszenjev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Hey! I'm still working on this page.</text:p>
          </table:table-cell>
        </table:table-row>
      </table:table>
      <text:p text:style-name="Text_20_body"><text:line-break/>
<text:line-break/>
If you you need anything from me, contact me over XMPP or email.</text:p>
      <text:p text:style-name="Text_20_body">XMPP</text:p>
      <text:p text:style-name="Preformatted_20_Text">jonaszenjev@c3l.lu</text:p>
      <text:p text:style-name="Text_20_body">E-Mail  </text:p>
      <text:p text:style-name="Preformatted_20_Text">jonaszenjev@protonmail.com</text:p>
      <text:p text:style-name="Text_20_body"><text:line-break/>
<draw:frame draw:style-name="mediacenter" draw:name="0" text:anchor-type="paragraph" draw:z-index="0" svg:width="" svg:rel-width="100%" svg:height="0cm"><draw:image xlink:href="Pictures/45c8d8d36b7305df8600bac4554a1192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7::35:37</meta:creation-date>
    <dc:creator>Generated</dc:creator>
    <dc:date>2026-08-11T07::35:37</dc:date>
    <dc:language>en-US</dc:language>
    <meta:editing-cycles>1</meta:editing-cycles>
    <meta:editing-duration>PT0S</meta:editing-duration>
    <dc:title>user:jonaszenjev</dc:title>
  </office:meta>
</office:document-meta>
</file>