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50ccfa05f457a831199616ff67bf57.png"/>
  <manifest:file-entry manifest:media-type="image/svg+xml" manifest:full-path="Pictures/827535c846f2b983d0fef8ffda041c37.svg"/>
  <manifest:file-entry manifest:media-type="image/svg+xml" manifest:full-path="Pictures/0a669376b2af3d2217aa80c1854da92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450ccfa05f457a831199616ff67bf5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c3l.lu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c3l.lu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27535c846f2b983d0fef8ffda041c3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27535c846f2b983d0fef8ffda041c3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27535c846f2b983d0fef8ffda041c3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27535c846f2b983d0fef8ffda041c3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27535c846f2b983d0fef8ffda041c3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a669376b2af3d2217aa80c1854da92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0:23</meta:creation-date>
    <dc:creator>Generated</dc:creator>
    <dc:date>2026-08-11T05::00:23</dc:date>
    <dc:language>en-US</dc:language>
    <meta:editing-cycles>1</meta:editing-cycles>
    <meta:editing-duration>PT0S</meta:editing-duration>
    <dc:title>wiki:dokuwiki</dc:title>
  </office:meta>
</office:document-meta>
</file>